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0f4d1581906e86139c7fce85e5eaa0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actituds"/>Actituds<text:bookmark-end text:name="actituds"/></text:h>
      <text:p text:style-name="Text_20_body">
<draw:frame draw:style-name="medialeft" draw:name="" text:anchor-type="paragraph" draw:z-index="0" svg:width="5.000625cm" svg:height="6.35cm"><draw:image xlink:href="Pictures/0f4d1581906e86139c7fce85e5eaa036.jpg" xlink:type="simple" xlink:show="embed" xlink:actuate="onLoad"/></draw:frame><text:span text:style-name="Emphasis">Y en todas partes he visto gentes que danzan o juegan,cuando pueden, y laboran sus cuatro palmos de tierra.

y no conocen la prisa ni aun en los días de fiesta. Donde hay vino, beben vino;donde no hay vino, agua fresca.

Son buenas gentes que viven,laboran, pasan y sueñan,y en un día como tantos,descansan bajo la tierra.</text:span>”<text:span text:style-name="Emphasis">Soledades</text:span>”</text:p>
      <text:h text:style-name="Heading_20_3" text:outline-level="3"><text:bookmark-start text:name="actitud"/>Actitud<text:bookmark-end text:name="actitud"/></text:h>
      <text:p text:style-name="Text_20_body">
Aquesta xerrada de Victor Küppers s'ha tornat viral gràcies el seu missatge simple i concret “el més important a la vida és que el més important ha de ser sempre el més important.” Segons Victor, per aconseguir els teus objectius del dia a dia, l'important és l'actitud - és a dir el comportament i la motivació que demostres a l'hora d'enfrontar-te al teu dia a dia. La xerrada està principalment dirigida als emprenedors i les famílies encara que tots podem aplicar aquests consells per tenir una vida més satisfeta i feliç. “Triar l'actitud només depèn de nosaltres, no hi ha excuses, i triant la millor, a cada instant, anem fent de la nostra vida una obra d'art. Per triar la millor actitud en cada moment cal fer-se aquestes dues preguntes: ¿com puc ser una persona millor? I com puc ajudar els altres? ”</text:p>
      <text:p text:style-name="Text_20_body"><text:span text:style-name="Source_20_Text">&lt;div style="position:relative;height:0;padding-bottom:56.25%"&gt;&lt;iframe src="https://www.youtube.com/embed/nWecIwtN2ho?ecver=2" width="420" height="315" frameborder="0" style="position:absolute;width:100%;height:100%;left:0" allowfullscreen&gt;&lt;/iframe&gt;&lt;/div&gt;</text:span></text:p>
      <text:h text:style-name="Heading_20_3" text:outline-level="3"><text:bookmark-start text:name="tres.videos.sobre.com.canviar.conductes.de.manera.divertida"/>Tres vídeos sobre com canviar conductes de manera divertida<text:bookmark-end text:name="tres.videos.sobre.com.canviar.conductes.de.manera.divertida"/></text:h>
      <text:p text:style-name="Text_20_body">
<text:span text:style-name="Source_20_Text">&lt;div style="position:relative;height:0;padding-bottom:56.25%"&gt;&lt;iframe src="https://www.youtube.com/embed/2lXh2n0aPyw?ecver=2" width="420" height="315" frameborder="0" style="position:absolute;width:100%;height:100%;left:0" allowfullscreen&gt;&lt;/iframe&gt;&lt;/div&gt;</text:span></text:p>
      <text:p text:style-name="Text_20_body"><text:span text:style-name="Source_20_Text">&lt;div style="position:relative;height:0;padding-bottom:56.25%"&gt;&lt;iframe src="https://www.youtube.com/embed/zSiHjMU-MUo?ecver=2" width="420" height="315" frameborder="0" style="position:absolute;width:100%;height:100%;left:0" allowfullscreen&gt;&lt;/iframe&gt;&lt;/div&gt;</text:span></text:p>
      <text:p text:style-name="Text_20_body"><text:span text:style-name="Source_20_Text">&lt;div style="position:relative;height:0;padding-bottom:56.25%"&gt;&lt;iframe src="https://www.youtube.com/embed/cbEKAwCoCKw?ecver=2" width="420" height="315" frameborder="0" style="position:absolute;width:100%;height:100%;left:0" allowfullscreen&gt;&lt;/iframe&gt;&lt;/div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