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b9e60a3b4fb5d8e699af6ad64fc41653.jpg"/>
  <manifest:file-entry manifest:media-type="image/gif" manifest:full-path="Pictures/6cf3cfe59e9070b497e664f46df7c95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desenvolupar.capacitats"/>Desenvolupar capacitats<text:bookmark-end text:name="desenvolupar.capacitats"/></text:h>
      <text:p text:style-name="Text_20_body"><draw:frame draw:style-name="medialeft" draw:name="" text:anchor-type="paragraph" draw:z-index="0" svg:width="4.0216666666667cm" svg:height="5.6091666666667cm"><draw:image xlink:href="Pictures/b9e60a3b4fb5d8e699af6ad64fc41653.jpg" xlink:type="simple" xlink:show="embed" xlink:actuate="onLoad"/></draw:frame>
</text:p>
      <text:p text:style-name="Text_20_body"><text:a xlink:type="simple" xlink:href="http://www.editorialempuries.cat/ca/llibre/mal-d-escola_10173.html">Mal d'escola</text:a></text:p>
      <text:h text:style-name="Heading_20_3" text:outline-level="3"><text:bookmark-start text:name="this.will.change.you.in.exactly.60.seconds"/>This will change you in exactly 60 seconds<text:bookmark-end text:name="this.will.change.you.in.exactly.60.seconds"/></text:h>
      <text:p text:style-name="Text_20_body"><draw:frame draw:style-name="media" draw:name="" text:anchor-type="as-char" draw:z-index="0" svg:width="0.97895833333333cm" svg:height="1.031875cm"><draw:image xlink:href="Pictures/6cf3cfe59e9070b497e664f46df7c953.gif" xlink:type="simple" xlink:show="embed" xlink:actuate="onLoad"/></draw:frame> ”<text:span text:style-name="Emphasis">Children see. Children do</text:span>”. En català, podríem traduir-ho per “<text:span text:style-name="Strong_20_Emphasis">els nens fan el que veuen fer</text:span>”.</text:p>
      <text:p text:style-name="Text_20_body">Aquesta idea -la que la veritable educació es realitza a través de l'exemple- ha servit per rodar un impressionant anunci de l'organització australiana per a la prevenció de l'abús infantil <text:a xlink:type="simple" xlink:href="http://napcan.org.au/">NAPCAN</text:a>.</text:p>
      <text:p text:style-name="Text_20_body">En el vídeo es veu a nenes i nens petits imitant comportaments adults, com cridar, colpejar objectes, llançar escombraries al carrer o amenaçar a altres persones.</text:p>
      <text:p text:style-name="Text_20_body"><text:span text:style-name="Source_20_Text">&lt;div style="position:relative;height:0;padding-bottom:56.25%"&gt;&lt;iframe src="https://www.youtube.com/embed/4_MznjPwLhA?ecver=2" width="420" height="315" frameborder="0" style="position:absolute;width:100%;height:100%;left:0" allowfullscreen&gt;&lt;/iframe&gt;&lt;/div&gt;</text:span></text:p>
      <text:h text:style-name="Heading_20_3" text:outline-level="3"><text:bookmark-start text:name="this.kid.just.called.his.mom.an.angel"/>This Kid Just Called His Mom An Angel<text:bookmark-end text:name="this.kid.just.called.his.mom.an.angel"/></text:h>
      <text:p text:style-name="Text_20_body">
Un altre vídeo que captura aquells trets de la mare determinants en el continu d’assaig i error que comporta créixer. El document és realment bell. </text:p>
      <text:p text:style-name="Text_20_body"><text:span text:style-name="Source_20_Text">&lt;iframe src="//player.vimeo.com/video/76834417" width="420" height="315" webkitallowfullscreen mozallowfullscreen allowfullscreen&gt;&lt;/iframe&gt;</text:span></text:p>
      <text:h text:style-name="Heading_20_3" text:outline-level="3"><text:bookmark-start text:name="karen.chengla.noia.que.va.aprendre.a.ballar.en.un.any"/>Karen Cheng: la noia que va aprendre a ballar en un any<text:bookmark-end text:name="karen.chengla.noia.que.va.aprendre.a.ballar.en.un.any"/></text:h>
      <text:p text:style-name="Text_20_body">
<text:span text:style-name="Strong_20_Emphasis">Karen Cheng</text:span> va decidir aprendre a ballar en un any. El mètode de la jove va consistir principalment en obsessionar-se amb això i practicar cada dia amb vídeos de YouTube. Va començar amb pràctiques de cinc minuts al dia i va acabar ballant dues hores.</text:p>
      <text:p text:style-name="Text_20_body">Explica Cheng:</text:p>
      <text:p text:style-name="Text_20_body">……</text:p>
      <text:p text:style-name="Text_20_body">Cheng va fer exactament el mateix amb la seva <text:span text:style-name="Strong_20_Emphasis">vida professional</text:span>. Treballava a Microsoft, però era infeliç i va decidir que volia canviar d'ofici i ser dissenyadora. <text:span text:style-name="Strong_20_Emphasis">Es va “formar” a si mateixa</text:span> en sis mesos i va aconseguir canviar de feina. </text:p>
      <text:p text:style-name="Text_20_body">[el text l’he agafat de  <text:a xlink:type="simple" xlink:href="http://www.huffingtonpost.es/2013/07/12/story_n_3584532.html?ncid=edlinkusaolp00000009">El Huffington Post</text:a>]</text:p>
      <text:p text:style-name="Text_20_body"><text:span text:style-name="Source_20_Text">&lt;iframe width="420" height="315" src="//www.youtube.com/embed/daC2EPUh22w?rel=0" frameborder="0" allowfullscreen&gt;&lt;/iframe&gt;</text:span></text:p>
      <text:h text:style-name="Heading_20_3" text:outline-level="3"><text:bookmark-start text:name="el.terrissaire.the.potter"/>El terrissaire  [The Potter]<text:bookmark-end text:name="el.terrissaire.the.potter"/></text:h>
      <text:p text:style-name="Text_20_body">Aquest vídeo tracta sobre <text:span text:style-name="Emphasis">l'aprenent</text:span> i la importància del <text:span text:style-name="Strong_20_Emphasis">desig pel saber fer</text:span> i <text:span text:style-name="Strong_20_Emphasis">arribar a dominar l'art del mestre</text:span>, de concedir el temps que li correspon [manual, cognitiu, emocional] a l'aprenentatge, del gust per la feina que es realitza, del valor de l'esforç, del mètode … Des del meu punt de vista recull aquells punts sobre l'artesania que hem de rescatar i  integrar al nostre treball.</text:p>
      <text:p text:style-name="Text_20_body">[Aportació de <text:a xlink:type="simple" xlink:href="http://www.linkedin.com/pub/jaume-ferri/63/bba/4a4">Jaume Ferri</text:a>]</text:p>
      <text:p text:style-name="Text_20_body"><text:span text:style-name="Source_20_Text">&lt;iframe width="420" height="315" src="//www.youtube.com/embed/0oRXl7qQuy4?rel=0" frameborder="0" allowfullscreen&gt;&lt;/iframe&gt;&lt;/iframe&gt;</text:span></text:p>
      <text:h text:style-name="Heading_20_3" text:outline-level="3"><text:bookmark-start text:name="dona.estrangera"/>Dona estrangera<text:bookmark-end text:name="dona.estrangera"/></text:h>
      <text:p text:style-name="Text_20_body">
Aquest és el videoclip de <text:span text:style-name="Emphasis">Manel</text:span> per a “Dona Estrangera” [2008]. Personalment em resulta impactant el seu visionat. A través d’una música i d’una lletra que serveix de fons a un context que ens pot semblar fins i tot esperpèntic, ens mostra extraordinàriament com del cervell se’n pot fer un ús o un abús i de com l’excés de racionalització i categorització del món pot esdevenir realment el mur que ens separi i ens converteixi tan sols en uns observadors de la vida dels altres. El final paga la pena…</text:p>
      <text:p text:style-name="Text_20_body"><text:span text:style-name="Source_20_Text">&lt;iframe width="420" height="315" src="http://www.youtube.com/embed/ySyN2RiRm38?rel=0" frameborder="0" allowfullscreen&gt;&lt;/iframe&gt;</text:span></text:p>
      <text:h text:style-name="Heading_20_3" text:outline-level="3"><text:bookmark-start text:name="el.punt.peter.h.reynolds"/>El Punt [Peter H. Reynolds]<text:bookmark-end text:name="el.punt.peter.h.reynolds"/></text:h>
      <text:p text:style-name="Text_20_body">
Aquest conte ens parla  de la importància que dipositar expectatives i  confiança en les persones té en el seu desenvolupament. També parla de creixement interior i de creativitat i, fins i tot, és pot extreure un apunt sobre el fet de compartir el propi coneixement i transferir el mètode per desenvolupar-se i créixer.</text:p>
      <text:p text:style-name="Text_20_body">[Aportació de <text:a xlink:type="simple" xlink:href="http://www.linkedin.com/pub/carlos-garcia-cuevas/2b/b20/550">Carlos García</text:a>]</text:p>
      <text:p text:style-name="Text_20_body"><text:span text:style-name="Source_20_Text">&lt;iframe width="420" height="315" src="http://www.youtube.com/embed/-3NLjd8zzYw?rel=0" frameborder="0" allowfullscreen&gt;&lt;/iframe&gt;</text:span></text:p>
      <text:h text:style-name="Heading_20_3" text:outline-level="3"><text:bookmark-start text:name="the.misguided.monk"/>The Misguided Monk<text:bookmark-end text:name="the.misguided.monk"/></text:h>
      <text:p text:style-name="Text_20_body">
Aquest entranyable curt de <text:span text:style-name="Strong_20_Emphasis">Tom Long</text:span> pot desfermar diferents idees o simplement agradar per l’espiritualitat senzilla de la historia. A mi em porta a pensar que el creixement personal no exclou la companyia dels altres i que jugar pot estar en sintonia amb els propòsits més elevats…</text:p>
      <text:p text:style-name="Text_20_body"><text:span text:style-name="Source_20_Text">&lt;iframe width="420" height="315" src="http://www.youtube.com/embed/mQQ3BdjCc4I?rel=0" frameborder="0" allowfullscreen&gt;&lt;/iframe&gt;</text:span></text:p>
      <text:h text:style-name="Heading_20_3" text:outline-level="3"><text:bookmark-start text:name="salute.to.all.mothers"/>Salute to all Mothers<text:bookmark-end text:name="salute.to.all.mothers"/></text:h>
      <text:p text:style-name="Text_20_body">
<text:a xlink:type="simple" xlink:href="http://ca.wikipedia.org/wiki/Procter_%26_Gamble">P&amp;G</text:a> aconsegueix amb aquest vídeo subratllar el paper de la mare en canalitzar el talent natural de cadascú de nosaltres. M’ha semblat trobar alguna pista d’aquells valors tan necessaris en les organitzacions a l’hora de gestionar el talent. Detectar-los i posar-los nom podria ser un dels exercicis relacionats amb aquest visionat.</text:p>
      <text:p text:style-name="Text_20_body">[<text:span text:style-name="Emphasis">Via</text:span><text:a xlink:type="simple" xlink:href="http://memoriasdelfuturoimperfecto.blogspot.com.es/"> Fernando de la Riba</text:a>]</text:p>
      <text:p text:style-name="Text_20_body"><text:span text:style-name="Source_20_Text">&lt;iframe width="420" height="315" src="//www.youtube.com/embed/ZKA6CKofDTs?rel=0" frameborder="0" allowfullscreen&gt;&lt;/iframe&gt;</text:span></text:p>
      <text:h text:style-name="Heading_20_3" text:outline-level="3"><text:bookmark-start text:name="atreveix-te.a.vencer.les.teves.pors"/>Atreveix-te a vèncer les teves pors<text:bookmark-end text:name="atreveix-te.a.vencer.les.teves.pors"/></text:h>
      <text:p text:style-name="Text_20_body">
A vegades s’insisteix massa en el desenvolupament d’actituds o de determinats tipus de competències [emocionals] que emergirien espontàniament si es detectessin les <text:span text:style-name="Strong_20_Emphasis">pors</text:span> que les bloquegen. Potser aquesta és una de les condicions indispensables per al desenvolupament i creixement personal i professional, <text:span text:style-name="Strong_20_Emphasis">superar primer aquelles pors que l’obstaculitzen</text:span>. </text:p>
      <text:p text:style-name="Text_20_body"><text:span text:style-name="Source_20_Text">&lt;iframe width="420" height="315" src="http://www.youtube.com/embed/qTSYqRmxQaA?rel=0" frameborder="0" allowfullscreen&gt;&lt;/iframe&gt;</text:span></text:p>
      <text:h text:style-name="Heading_20_3" text:outline-level="3"><text:bookmark-start text:name="bobby.mcferrin.demostra.el.poder.de.l.escala.pentatonica"/>Bobby McFerrin demostra el poder de l'escala pentatònica<text:bookmark-end text:name="bobby.mcferrin.demostra.el.poder.de.l.escala.pentatonica"/></text:h>
      <text:p text:style-name="Text_20_body">
A part de l'extraordinari de la ponència, aquest vídeo permet reflexionar sobre la confiança i la capacitat de risc del ponent en els processos d’aprenentatge. De fet, explicar la naturalesa de l'escala pentatònica es pot fer d'altres maneres més convencionals, però no hagués estat el mateix …</text:p>
      <text:p text:style-name="Text_20_body"><text:span text:style-name="Source_20_Text">&lt;iframe title="YouTube video player" width="420" height="315" src="http://www.youtube.com/embed/ne6tB2KiZuk" frameborder="0" allowfullscreen&gt;&lt;/iframe&gt;</text:span></text:p>
      <text:h text:style-name="Heading_20_3" text:outline-level="3"><text:bookmark-start text:name="es.possible.canviar.el.mon"/>És possible canviar el món?<text:bookmark-end text:name="es.possible.canviar.el.mon"/></text:h>
      <text:p text:style-name="Text_20_body">
Aquest és un fragment de <text:a xlink:type="simple" xlink:href="http://es.wikipedia.org/wiki/Cadena_de_favores">Cadena de favors</text:a>, una pel•lícula que explora de manera colpidora el tema de la col•laboració. En aquest visionat es reflexa la importància, en el desenvolupament, de generar “possibilitats” en la ment de les persones. Molt interessant també per reflexionar sobre la llavor de la transformació.</text:p>
      <text:p text:style-name="Text_20_body"><text:span text:style-name="Source_20_Text">&lt;iframe width="420" height="315" src="http://www.youtube.com/embed/cVZCHtykTDc?rel=0" frameborder="0" allowfullscreen&gt;&lt;/iframe&gt;</text:span></text:p>
      <text:h text:style-name="Heading_20_3" text:outline-level="3"><text:bookmark-start text:name="ken.robinson.diu.que.les.escoles.maten.la.creativitat"/>Ken Robinson diu que les escoles maten la creativitat<text:bookmark-end text:name="ken.robinson.diu.que.les.escoles.maten.la.creativitat"/></text:h>
      <text:p text:style-name="Text_20_body">
A continuació segueixen dues xerrades de <text:span text:style-name="Strong_20_Emphasis">Sir Ken Robinson</text:span>, famoses per plantejar alternatives al sistema educatiu convencional i una reflexió sobre els processos de desenvolupament de les persones en general. En aquesta primera exposa la idea de nodrir-nos de la creativitat en les escoles i no de desaprofitar-la.</text:p>
      <text:p text:style-name="Text_20_body"><text:span text:style-name="Source_20_Text">&lt;iframe src="http://embed.ted.com/talks/lang/ca/ken_robinson_says_schools_kill_creativity.html" width="560" height="315" frameborder="0" scrolling="no" webkitAllowFullScreen mozallowfullscreen allowFullScreen&gt;&lt;/iframe&gt;</text:span></text:p>
      <text:h text:style-name="Heading_20_3" text:outline-level="3"><text:bookmark-start text:name="amunt.la.revolucio.de.l.ensenyament"/>Amunt la revolució de l'ensenyament!<text:bookmark-end text:name="amunt.la.revolucio.de.l.ensenyament"/></text:h>
      <text:p text:style-name="Text_20_body">
En aquesta altra argumenta a favor d'un canvi radical des de les escoles estandarditzades cap a l'aprenentatge personalitzat, és a dir, creant les condicions on els talents naturals dels nens puguin desenvolupar-se.</text:p>
      <text:p text:style-name="Text_20_body"><text:span text:style-name="Source_20_Text">&lt;iframe src="http://embed.ted.com/talks/lang/ca/sir_ken_robinson_bring_on_the_revolution.html" width="560" height="315" frameborder="0" scrolling="no" webkitAllowFullScreen mozallowfullscreen allowFullScreen&gt;&lt;/iframe&gt;</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