
<file path=META-INF/manifest.xml><?xml version="1.0" encoding="utf-8"?>
<manifest:manifest xmlns:manifest="urn:oasis:names:tc:opendocument:xmlns:manifest:1.0">
  <manifest:file-entry manifest:media-type="application/vnd.oasis.opendocument.text" manifest:full-path="/"/>
  <manifest:file-entry manifest:media-type="text/xml" manifest:full-path="settings.xml"/>
  <manifest:file-entry manifest:media-type="text/xml" manifest:full-path="meta.xml"/>
  <manifest:file-entry manifest:media-type="text/xml" manifest:full-path="content.xml"/>
  <manifest:file-entry manifest:media-type="text/xml" manifest:full-path="styles.xml"/>
  <manifest:file-entry manifest:media-type="image/jpeg" manifest:full-path="Pictures/eb9189522e8f0c9cc0551e72548e24e9.jpg"/>
  <manifest:file-entry manifest:media-type="image/gif" manifest:full-path="Pictures/f809439d3ea4538966c072e2c4b23462.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office:version="1.0">
  <office:scripts/>
  <office:font-face-decls>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
      <text:h text:style-name="Heading_20_1" text:outline-level="1"><text:bookmark-start text:name="comunicar"/>Comunicar<text:bookmark-end text:name="comunicar"/></text:h>
      <text:p text:style-name="Text_20_body"><draw:frame draw:style-name="medialeft" draw:name="" text:anchor-type="paragraph" draw:z-index="0" svg:width="5.9795833333333cm" svg:height="4.4979166666667cm"><draw:image xlink:href="Pictures/eb9189522e8f0c9cc0551e72548e24e9.jpg" xlink:type="simple" xlink:show="embed" xlink:actuate="onLoad"/></draw:frame>
…</text:p>
      <text:p text:style-name="Text_20_body"><text:a xlink:type="simple" xlink:href="http://blog.cumclavis.net/2009/12/la-artesania-en-la-palabra.html">"La artesanía en la palabra"</text:a></text:p>
      <text:h text:style-name="Heading_20_3" text:outline-level="3"><text:bookmark-start text:name="contacto"/>Contacto<text:bookmark-end text:name="contacto"/></text:h>
      <text:p text:style-name="Text_20_body">Aquest vídeo ens mostra en clau d'humor fins a quin punt les tecnologies de la comunicació ens desconecten de l'aqui i del ara.</text:p>
      <text:p text:style-name="Text_20_body"><text:span text:style-name="Source_20_Text">&lt;iframe width="420" height="315" src="https://www.youtube.com/embed/FP4-pnAFTgQ" frameborder="0" allowfullscreen&gt;&lt;/iframe&gt;</text:span></text:p>
      <text:h text:style-name="Heading_20_3" text:outline-level="3"><text:bookmark-start text:name="si.t.ho.expliquen.amb.futbol.ho.entens"/>Si t'ho expliquen amb futbol ho entens<text:bookmark-end text:name="si.t.ho.expliquen.amb.futbol.ho.entens"/></text:h>
      <text:p text:style-name="Text_20_body">Magnífics aquests curts on quatre dones expliquen als seus companys alguna cosa relacionada amb la vida quotidiana utilitzant la metàfora del futbol perquè ho puguin <text:span text:style-name="Emphasis">comprendre millor</text:span>.</text:p>
      <text:p text:style-name="Text_20_body">[Via <text:a xlink:type="simple" xlink:href="http://josanlatorre.wordpress.com/">José Antonio Latorre</text:a>]</text:p>
      <text:p text:style-name="Text_20_body"><text:span text:style-name="Source_20_Text">&lt;div style="position:relative;height:0;padding-bottom:56.25%"&gt;&lt;iframe src="https://www.youtube.com/embed/_vDJMs8_dMA?ecver=2" width="420" height="315" frameborder="0" style="position:absolute;width:100%;height:100%;left:0" allowfullscreen&gt;&lt;/iframe&gt;&lt;/div&gt;</text:span></text:p>
      <text:h text:style-name="Heading_20_3" text:outline-level="3"><text:bookmark-start text:name="jo.tb.te"/>"Jo tb te"<text:bookmark-end text:name="jo.tb.te"/></text:h>
      <text:p text:style-name="Text_20_body">Un vídeo més que tracta sobre l'avantatge de la comunicació cara a cara i els perills que comporta no tenir en compte que la comunicació virtual no suporta la complexitat d'una relació.</text:p>
      <text:p text:style-name="Text_20_body"><text:span text:style-name="Source_20_Text">&lt;iframe width="420" height="315" src="//www.youtube.com/embed/Zf-YtUuYCDE" frameBorder="0" allowfullscreen&gt;&lt;/iframe&gt;</text:span></text:p>
      <text:h text:style-name="Heading_20_3" text:outline-level="3"><text:bookmark-start text:name="koda.in.kindergarten.holiday.concert"/>KODA in Kindergarten Holiday Concert<text:bookmark-end text:name="koda.in.kindergarten.holiday.concert"/></text:h>
      <text:p text:style-name="Text_20_body">
Era la seva actuació de Nadal i no volia que ningú s’ho perdés. Tampoc els seus pares. Claire Koch, la nena de cinc anys que apareix al vídeo, va néixer de dos pares sords i el seu primer idioma va ser el llenguatge de senyals americà.</text:p>
      <text:p text:style-name="Text_20_body">Per això, perquè els seus pares poguessin entendre la lletra de la cançó com tots els altres, va sorprendre a tots quan es va posar a cantar també en el llenguatge de signes.</text:p>
      <text:p text:style-name="Text_20_body">[Via <text:a xlink:type="simple" xlink:href="http://www.huffingtonpost.es/2013/12/15/nina-lenguaje-de-signos-_n_4449170.html?utm_hp_ref=spain">El Huffington post</text:a>]</text:p>
      <text:p text:style-name="Text_20_body"><text:span text:style-name="Source_20_Text">&lt;iframe width="420" height="315" src="//www.youtube.com/embed/zQeygYqOn8g?rel=0" frameborder="0" allowfullscreen&gt;&lt;/iframe&gt;</text:span></text:p>
      <text:h text:style-name="Heading_20_3" text:outline-level="3"><text:bookmark-start text:name="cupidity.-.kismet.diner"/>Cupidity - Kismet Diner<text:bookmark-end text:name="cupidity.-.kismet.diner"/></text:h>
      <text:p text:style-name="Text_20_body">
No tot es soluciona amb “<text:span text:style-name="Emphasis">voler di</text:span>r”, també s’ha de fer servir el canal i el llenguatge adequat. Aquesta és una d’aquelles coses bàsiques quan parlem de comunicació i la lliçó més evident d’aquest vídeo. També hi podem veure altres detalls com el paper del cap en detectar i potenciar les capacitats de la cambrera i l’evolució d’una historia que malgrat semblar un pel ensucrada tampoc està tan malament <draw:frame draw:style-name="media" draw:name="" text:anchor-type="as-char" draw:z-index="0" svg:width="0.396875cm" svg:height="0.396875cm"><draw:image xlink:href="Pictures/f809439d3ea4538966c072e2c4b23462.gif" xlink:type="simple" xlink:show="embed" xlink:actuate="onLoad"/></draw:frame></text:p>
      <text:p text:style-name="Text_20_body"><text:span text:style-name="Source_20_Text">&lt;iframe width="420" height="315" src="//www.youtube.com/embed/bbK0KqtuyFM?rel=0" frameborder="0" allowfullscreen&gt;&lt;/iframe&gt;</text:span></text:p>
      <text:h text:style-name="Heading_20_3" text:outline-level="3"><text:bookmark-start text:name="ni.una.sola.paraula.d.amor"/>Ni una sola paraula d'amor<text:bookmark-end text:name="ni.una.sola.paraula.d.amor"/></text:h>
      <text:p text:style-name="Text_20_body">
“”<text:span text:style-name="Emphasis">María Teresa</text:span><text:span text:style-name="Emphasis">Enrique</text:span><text:a xlink:type="simple" xlink:href="http://www.elninorodriguez.com/">El Niño Rodríguez</text:a></text:p>
      <text:p text:style-name="Text_20_body">A banda de l'excel•lent interpretació de <text:a xlink:type="simple" xlink:href="http://andreacarballo.tumblr.com/">Andrea Carballo</text:a>, aquest vídeo és molt, molt bo i serveix per a una anàlisi de la comunicació interpersonal en qualsevol de les seves vessants, articulatòria, emocional, sentimental …, el que sigui…</text:p>
      <text:p text:style-name="Text_20_body">Aquí tens un article de <text:a xlink:type="simple" xlink:href="http://www.huffingtonpost.es/2013/08/28/ni-una-sola-palabra-de-amor-corto_n_3827938.html">El Huffington post</text:a> per si et ve de gust saber com va acabar la història.</text:p>
      <text:p text:style-name="Text_20_body"><text:span text:style-name="Source_20_Text">&lt;iframe src="//player.vimeo.com/video/47270199" width="420" height="315" frameborder="0" webkitallowfullscreen mozallowfullscreen allowfullscreen&gt;&lt;/iframe&gt; &lt;p&gt;&lt;a href="http://vimeo.com/47270199"&gt;&lt;/a&gt;.&lt;/p&gt;</text:span></text:p>
      <text:h text:style-name="Heading_20_3" text:outline-level="3"><text:bookmark-start text:name="i.forgot.my.phone"/>I Forgot My Phone<text:bookmark-end text:name="i.forgot.my.phone"/></text:h>
      <text:p text:style-name="Text_20_body">
Aquest vídeo parla sobre la <text:span text:style-name="Strong_20_Emphasis"> incomunicació en un entorn saturat de comunicació </text:span> narrant un dia qualsevol en la vida d'una dona, on ha de veure com la gent que l'envolta prefereix entretenir-se amb el mòbil en lloc de gaudir de la seva companyia.</text:p>
      <text:p text:style-name="Text_20_body">El secret de l'èxit que ha tingut aquest vídeo és, segurament, haver aconseguit que els espectadors s'identifiquin amb els protagonistes en algun moment del curt. Aquesta peça està dirigida per Miles Crawford a partir de la idea de Charlene deGuzman, la protagonista.</text:p>
      <text:p text:style-name="Text_20_body">[Via  <text:a xlink:type="simple" xlink:href="http://www.huffingtonpost.es/2013/08/25/i-forgot-my-phone_n_3813520.html?utm_hp_ref=spain">The Huffington Post</text:a>]</text:p>
      <text:p text:style-name="Text_20_body"><text:span text:style-name="Source_20_Text">&lt;iframe width="420" height="315" src="//www.youtube.com/embed/OINa46HeWg8?rel=0" frameborder="0" allowfullscreen&gt;&lt;/iframe&gt;</text:span></text:p>
      <text:h text:style-name="Heading_20_3" text:outline-level="3"><text:bookmark-start text:name="whatsapp"/>Whatsapp<text:bookmark-end text:name="whatsapp"/></text:h>
      <text:p text:style-name="Text_20_body">
Sobre els espais que ocupa la missatgeria instantània en la nostra comunicació actual i, a més, <text:span text:style-name="Emphasis"> “sabràs perquè la gent pot deixa de parlar-te…” </text:span>. Molt divertit…</text:p>
      <text:p text:style-name="Text_20_body">
<text:span text:style-name="Source_20_Text">&lt;iframe width="420" height="315" src="//www.youtube.com/embed/j9Tt344IPIg?rel=0" frameborder="0" allowfullscreen&gt;&lt;/iframe&gt;</text:span></text:p>
      <text:h text:style-name="Heading_20_3" text:outline-level="3"><text:bookmark-start text:name="marina.abramovic.i.ulayl.artista.esta.present"/>Marina Abramovic i Ulay: 'L'artista està present'<text:bookmark-end text:name="marina.abramovic.i.ulayl.artista.esta.present"/></text:h>
      <text:p text:style-name="Text_20_body">
<text:span text:style-name="Strong_20_Emphasis">Marina Abramovic</text:span> es defineix a ella mateixa com l'àvia del performance. Aquesta artista sèrbia va començar la seva carrera en els anys 70. Poc després es va mudar a Amsterdam i allà va conèixer a <text:span text:style-name="Strong_20_Emphasis">Ulay</text:span>, amb qui va crear el col•lectiu <text:span text:style-name="Emphasis">'The other'</text:span>. Després d'una intensa relació de deu anys la parella va posar punt i final de la següent manera: caminaren per la gran muralla xinesa, cadascun per un extrem, es van trobar en un punt intermedi i s'abraçaren per no tornar-se a veure mai més …</text:p>
      <text:p text:style-name="Text_20_body">El 2010 Marina va organitzar una performance al <text:span text:style-name="Strong_20_Emphasis">MoMa</text:span> [NYC] anomenada <text:span text:style-name="Emphasis">'L'artista està present'</text:span>. Asseguda, amb el cap baix i en silenci, una taula la separava del visitant. A cada trobada Marina aixecava la vista per mirar-lo directament als ulls durant un minut.</text:p>
      <text:p text:style-name="Text_20_body">El que no esperava és que un dels que es van asseure davant ella fos la seva exparella Ulay a qui no veia des de feia 23 anys. El que va ser l’amor de la seva vida, era assegut, en silenci, mirant-la…</text:p>
      <text:p text:style-name="Text_20_body">L'alta càrrega emotiva d'aquest vídeo pot ser-nos útil per a moltes coses, una d'elles és la d’analitzar la profunditat del missatge i la infinitat de continguts que es poden transmetre sense pronunciar una paraula [és per això que he decidit col•locar-lo en aquest apartat de “comunicació”]. Un altre és el d'explorar les nostres emocions davant l'impacte i la bellesa de la trobada.</text:p>
      <text:p text:style-name="Text_20_body">[Aportació feta per Marta Díaz de Olarte]</text:p>
      <text:p text:style-name="Text_20_body"><text:span text:style-name="Source_20_Text">&lt;iframe width="420" height="315" src="//www.youtube.com/embed/OS0Tg0IjCp4?rel=0" frameborder="0" allowfullscreen&gt;&lt;/iframe&gt;</text:span></text:p>
      <text:h text:style-name="Heading_20_3" text:outline-level="3"><text:bookmark-start text:name="el.venedor.de.fum"/>El Venedor de Fum<text:bookmark-end text:name="el.venedor.de.fum"/></text:h>
      <text:p text:style-name="Text_20_body">
El Venedor de Fum es un curtmetratge d’animació realitzat íntegrament pels alumnes de la promoció d’Octubre de 2010 de PrimerFrame.com i nominat enguany [2013] als premis Goya. Aquesta pel•lícula pot tenir diferents aplicacions i també suggereix moltes coses, una d’elles és que no és que el fum sigui inútil, sinó que el realment dolent és no saber que es tracta tan sols de fum i que necessita les seves pròpies condicions. </text:p>
      <text:p text:style-name="Text_20_body">[<text:span text:style-name="Emphasis">Via</text:span> <text:a xlink:type="simple" xlink:href="http://www.enpalabras.com/blog/">Isabel Iglesias</text:a>]</text:p>
      <text:p text:style-name="Text_20_body">
<text:span text:style-name="Source_20_Text">&lt;div style="position:relative;height:0;padding-bottom:56.25%"&gt;&lt;iframe src="https://www.youtube.com/embed/dwWqMgddes4?ecver=2" width="420" height="315" frameborder="0" style="position:absolute;width:100%;height:100%;left:0" allowfullscreen&gt;&lt;/iframe&gt;&lt;/div&gt;</text:span></text:p>
      <text:h text:style-name="Heading_20_3" text:outline-level="3"><text:bookmark-start text:name="un.cami.fet.de.postit"/>Un camí fet de Postit<text:bookmark-end text:name="un.cami.fet.de.postit"/></text:h>
      <text:p text:style-name="Text_20_body">
Sabem que en la comunicació cal “estructurar” el missatge tenint present el punt de vista de la persona a la que l'adrecem; mai donarem per suposat que és el mateix que el nostre. Mira que pot passar quan no es té en compte aquest detall… …</text:p>
      <text:p text:style-name="Text_20_body">[<text:span text:style-name="Emphasis">Aportat per</text:span>  <text:a xlink:type="simple" xlink:href="http://josanlatorre.wordpress.com/">José Antonio Latorre</text:a>]</text:p>
      <text:p text:style-name="Text_20_body"><text:span text:style-name="Source_20_Text">&lt;iframe width="420" height="315" src="https://www.youtube.com/embed/wz7atYqluyY" frameborder="0" allowfullscreen&gt;&lt;/iframe&gt;</text:span></text:p>
      <text:h text:style-name="Heading_20_3" text:outline-level="3"><text:bookmark-start text:name="que.es.aixo"/>Què és això?<text:bookmark-end text:name="que.es.aixo"/></text:h>
      <text:p text:style-name="Text_20_body">
Aquest és un d’aquells curts senzills amb un contingut tan dens que els fa difícils d’etiquetar. M’he estimat més fer-ho aquí perquè reflexa a la perfecció com el contingut de la comunicació no coincideix necessariament amb el que s’expressa i la necessitat d’escoltar la intenció del que se’ns diu en el que se’ns expressa. És un gran visionat que té un alt component emotiu. [<text:span text:style-name="Emphasis">Aportat per Marta Díaz de Olarte</text:span>] </text:p>
      <text:p text:style-name="Text_20_body"><text:span text:style-name="Source_20_Text"> &lt;iframe width="420" height="315" src="http://www.youtube.com/embed/-uuIjcO5XT0?rel=0" frameborder="0" allowfullscreen&gt;&lt;/iframe&gt;</text:span></text:p>
      <text:h text:style-name="Heading_20_3" text:outline-level="3"><text:bookmark-start text:name="que.vol.dir.verge"/>Què vol dir verge?<text:bookmark-end text:name="que.vol.dir.verge"/></text:h>
      <text:p text:style-name="Text_20_body">
I és que surt a compte considerar que hi ha altres realitats i preocupacions a part de les nostres i que paga la pena preocupar-se una mica del que realment se'ns diu …</text:p>
      <text:p text:style-name="Text_20_body">[<text:span text:style-name="Emphasis">Via</text:span>  <text:a xlink:type="simple" xlink:href="http://lolaurbano.wordpress.com/"> Lola Urbano</text:a>]</text:p>
      <text:p text:style-name="Text_20_body"><text:span text:style-name="Source_20_Text">&lt;iframe width="420" height="315" src="http://www.youtube.com/embed/h_QygKaDaZs?rel=0" frameborder="0" allowfullscreen&gt;&lt;/iframe&gt;</text:span></text:p>
      <text:h text:style-name="Heading_20_3" text:outline-level="3"><text:bookmark-start text:name="he.de.compartir.el.musical"/>He de compartir! El Musical<text:bookmark-end text:name="he.de.compartir.el.musical"/></text:h>
      <text:p text:style-name="Text_20_body">
Un exemple d’innovació en presentacions i de comunicació efectiva al voltant, en aquest cas, de la presentació d’una aplicació per a xarxes socials. </text:p>
      <text:p text:style-name="Text_20_body"><text:span text:style-name="Source_20_Text">&lt;iframe width="560" height="315" src="https://www.youtube.com/embed/soAk3F0wX9s" title="YouTube video player" frameborder="0" allow="accelerometer; autoplay; clipboard-write; encrypted-media; gyroscope; picture-in-picture" allowfullscreen&gt;&lt;/iframe&gt;</text:span></text:p>
      <text:h text:style-name="Heading_20_3" text:outline-level="3"><text:bookmark-start text:name="el.cor.de.lost"/>El Cor de Lost<text:bookmark-end text:name="el.cor.de.lost"/></text:h>
      <text:p text:style-name="Text_20_body">
I aquí tens una mostra de formats alternatius de com traslladar un missatge amb un alt impacte comunicatiu…</text:p>
      <text:p text:style-name="Text_20_body"><text:span text:style-name="Source_20_Text">&lt;iframe width="420" height="315" src="http://www.youtube.com/embed/Dl4lHdtuizw?rel=0" frameborder="0" allowfullscreen&gt;&lt;/iframe&gt;</text:span></text:p>
      <text:h text:style-name="Heading_20_3" text:outline-level="3"><text:bookmark-start text:name="parlant.metaforicament"/>Parlant metafòricament<text:bookmark-end text:name="parlant.metaforicament"/></text:h>
      <text:p text:style-name="Text_20_body">
Interessant aquesta xerrada d’en <text:span text:style-name="Strong_20_Emphasis">James Geary</text:span> on exposa com les metàfores que es fan servir poden influir en la presa de decisions. </text:p>
      <text:p text:style-name="Text_20_body"><text:span text:style-name="Source_20_Text">&lt;iframe src="http://embed.ted.com/talks/lang/es/james_geary_metaphorically_speaking.html" width="560" height="315" frameborder="0" scrolling="no" webkitAllowFullScreen mozallowfullscreen allowFullScreen&gt;&lt;/iframe&gt;</text:span></text:p>
      <text:h text:style-name="Heading_20_3" text:outline-level="3"><text:bookmark-start text:name="maneres.d.escoltar.millor"/>5 maneres d'escoltar millor<text:bookmark-end text:name="maneres.d.escoltar.millor"/></text:h>
      <text:p text:style-name="Text_20_body">
L'expert en so <text:span text:style-name="Strong_20_Emphasis">Julian Treasure</text:span>, ens diu que “Estem perdent la nostra capacitat per escoltar”. En aquesta xerrada breu i fascinant, Treasure comparteix 5 maneres per tornar a sintonitzar les orelles i escoltar de forma conscient, a altres persones i al món que ens envolta.</text:p>
      <text:p text:style-name="Text_20_body"><text:span text:style-name="Source_20_Text">&lt;iframe src="http://embed.ted.com/talks/lang/ca/julian_treasure_5_ways_to_listen_better.html" width="560" height="315" frameborder="0" scrolling="no" webkitAllowFullScreen mozallowfullscreen allowFullScreen&gt;&lt;/iframe&gt;</text:span></text:p>
      <text:h text:style-name="Heading_20_3" text:outline-level="3"><text:bookmark-start text:name="laura.trice.suggereix.que.tots.diguem.gracies"/>Laura Trice suggereix que tots diguem"gràcies"<text:bookmark-end text:name="laura.trice.suggereix.que.tots.diguem.gracies"/></text:h>
      <text:p text:style-name="Text_20_body">
En aquesta xerrada enganyosament simple de 3 minuts, la Dra. <text:span text:style-name="Strong_20_Emphasis">Laura Trice</text:span> reflexiona sobre el poder de la paraula màgica “<text:span text:style-name="Strong_20_Emphasis">gràcies</text:span>” (per aprofundir una amistat, reparar llaços, fer saber a l'altra persona què significa per nosaltres…). </text:p>
      <text:p text:style-name="Text_20_body"><text:span text:style-name="Source_20_Text">&lt;iframe src="http://embed.ted.com/talks/lang/ca/laura_trice_suggests_we_all_say_thank_you.html" width="560" height="315" frameborder="0" scrolling="no" webkitAllowFullScreen mozallowfullscreen allowFullScreen&gt;&lt;/iframe&gt;</text:span></text:p>
      <text:h text:style-name="Heading_20_3" text:outline-level="3"><text:bookmark-start text:name="bertsolari.piloto"/>Bertsolari [Piloto]<text:bookmark-end text:name="bertsolari.piloto"/></text:h>
      <text:p text:style-name="Text_20_body">
En aquest vídeo s’explica la tècnica que utilitzen els <text:a xlink:type="simple" xlink:href="http://es.wikipedia.org/wiki/Versolari">bertsolari</text:a> per fer els seus “<text:span text:style-name="Emphasis">bertsoak</text:span>”. És molt interessant el procés de construcció a la inversa i tots aquells elements que tenen en compte a l’hora d’elaborar-los. Aquest vídeo el recomano especialment per conèixer i fruir de la intensitat d’una tradició profundament humana.[<text:span text:style-name="Emphasis">Aportat per Ane Villa</text:span>]</text:p>
      <text:p text:style-name="Text_20_body"><text:span text:style-name="Source_20_Text">&lt;iframe src="http://player.vimeo.com/video/9356906" width="560" height="315" frameborder="0" webkitAllowFullScreen mozallowfullscreen allowFullScreen&gt;&lt;/iframe&gt;</text:spa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office:version="1.0">
  <office:font-face-decls>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style:font-size-asian="12pt" style:font-size-complex="12pt"/>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2pt" style:font-name-asian="Bitstream Vera Sans2" style:font-size-asian="12pt" style:font-name-complex="Bitstream Vera Sans2" style:font-size-complex="12pt"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Text_20_body" style:display-name="Text body" style:family="paragraph" style:parent-style-name="Standard" style:class="text">
      <style:paragraph-properties fo:margin-top="0cm" fo:margin-bottom="0.212cm" fo:text-align="justify" style:justify-single-word="false"/>
    </style:style>
    <style:style style:name="Heading" style:family="paragraph" style:parent-style-name="Standard" style:next-style-name="Text_20_body" style:class="text">
      <style:paragraph-properties fo:margin-top="0.423cm" fo:margin-bottom="0.212cm" fo:keep-with-next="always"/>
      <style:text-properties style:font-name="Bitstream Vera Sans1" fo:font-size="14pt" style:font-name-asian="Bitstream Vera Sans2" style:font-size-asian="14pt" style:font-name-complex="Bitstream Vera Sans2" style:font-size-complex="14pt"/>
    </style:style>
    <style:style style:name="Heading_20_1" style:display-name="Heading 1" style:family="paragraph" style:parent-style-name="Heading" style:next-style-name="Text_20_body" style:class="text" style:default-outline-level="1">
      <style:text-properties style:font-name="Bitstream Vera Sans" fo:font-size="24pt" fo:font-weight="bold" style:font-name-asian="Bitstream Vera Sans2" style:font-size-asian="24pt" style:font-weight-asian="bold" style:font-name-complex="Bitstream Vera Sans2" style:font-size-complex="24pt" style:font-weight-complex="bold"/>
    </style:style>
    <style:style style:name="Heading_20_2" style:display-name="Heading 2" style:family="paragraph" style:parent-style-name="Heading" style:next-style-name="Text_20_body" style:class="text" style:default-outline-level="2">
      <style:text-properties style:font-name="Bitstream Vera Sans" fo:font-size="18pt" fo:font-weight="bold" style:font-name-asian="Bitstream Vera Sans2" style:font-size-asian="18pt" style:font-weight-asian="bold" style:font-name-complex="Bitstream Vera Sans2" style:font-size-complex="18pt" style:font-weight-complex="bold"/>
    </style:style>
    <style:style style:name="Heading_20_3" style:display-name="Heading 3" style:family="paragraph" style:parent-style-name="Heading" style:next-style-name="Text_20_body" style:class="text" style:default-outline-level="3">
      <style:text-properties style:font-name="Bitstream Vera Sans" fo:font-size="14pt" fo:font-weight="bold" style:font-name-asian="Bitstream Vera Sans2" style:font-size-asian="14pt" style:font-weight-asian="bold" style:font-name-complex="Bitstream Vera Sans2" style:font-size-complex="14pt" style:font-weight-complex="bold"/>
    </style:style>
    <style:style style:name="Heading_20_4" style:display-name="Heading 4" style:family="paragraph" style:parent-style-name="Heading" style:next-style-name="Text_20_body" style:class="text" style:default-outline-level="4">
      <style:text-properties style:font-name="Bitstream Vera Sans" fo:font-size="12pt" fo:font-weight="bold" style:font-name-asian="Bitstream Vera Sans2" style:font-size-asian="12pt" style:font-weight-asian="bold" style:font-name-complex="Bitstream Vera Sans2" style:font-size-complex="12pt" style:font-weight-complex="bold"/>
    </style:style>
    <style:style style:name="Heading_20_5" style:display-name="Heading 5" style:family="paragraph" style:parent-style-name="Heading" style:next-style-name="Text_20_body" style:class="text" style:default-outline-level="5">
      <style:text-properties style:font-name="Bitstream Vera Sans" fo:font-size="10pt" fo:font-weight="bold" style:font-name-asian="Bitstream Vera Sans2" style:font-size-asian="10pt" style:font-weight-asian="bold" style:font-name-complex="Bitstream Vera Sans2" style:font-size-complex="10pt" style:font-weight-complex="bold"/>
    </style:style>
    <style:style style:name="List" style:family="paragraph" style:parent-style-name="Text_20_body" style:class="list"/>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Quotations" style:family="paragraph" style:parent-style-name="Standard" style:class="html">
      <style:paragraph-properties fo:margin-left="1cm" fo:margin-right="1cm" fo:margin-top="0cm" fo:margin-bottom="0.499cm" fo:text-indent="0cm" style:auto-text-indent="false"/>
    </style:style>
    <style:style style:name="Preformatted_20_Text" style:display-name="Preformatted Text" style:family="paragraph" style:parent-style-name="Standard" style:class="html">
      <style:paragraph-properties fo:margin-top="0cm" fo:margin-bottom="0cm"/>
      <style:text-properties style:font-name="Bitstream Vera Sans Mono" fo:font-size="10pt" style:font-name-asian="Bitstream Vera Sans Mono" style:font-size-asian="10pt" style:font-name-complex="Bitstream Vera Sans Mono" style:font-size-complex="10pt"/>
    </style:style>
    <style:style style:name="Horizontal_20_Line" style:display-name="Horizontal Line" style:family="paragraph" style:parent-style-name="Standard" style:next-style-name="Text_20_body" style:class="html">
      <style:paragraph-properties fo:margin-top="0cm" fo:margin-bottom="0.499cm" style:border-line-width-bottom="0.002cm 0.035cm 0.002cm" fo:padding="0cm" fo:border-left="none" fo:border-right="none" fo:border-top="none" fo:border-bottom="0.039cm double #808080" text:number-lines="false" text:line-number="0" style:join-border="false"/>
      <style:text-properties fo:font-size="6pt" style:font-size-asian="6pt" style:font-size-complex="6pt"/>
    </style:style>
    <style:style style:name="Footnote" style:family="paragraph" style:parent-style-name="Standard" style:class="extra">
      <style:paragraph-properties fo:margin-left="0.5cm" fo:margin-right="0cm" fo:text-indent="-0.5cm" style:auto-text-indent="false" text:number-lines="false" text:line-number="0"/>
      <style:text-properties fo:font-size="10pt" style:font-size-asian="10pt" style:font-size-complex="10pt"/>
    </style:style>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Internet_20_link" style:display-name="Internet link" style:family="text">
      <style:text-properties fo:color="#000080"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style:font-name="Bitstream Vera Sans Mono" style:font-name-asian="Bitstream Vera Sans Mono" style:font-name-complex="Bitstream Vera Sans Mono"/>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text:list-style style:name="Numbering_20_1" style:display-name="Numbering 1"/>
    <text:list-style style:name="List_20_1" style:display-name="List 1"/>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office:version="1.0">
  <office:meta/>
</office:document-meta>
</file>