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ee6ccab7ab616bfb43f884ce0d08b8a6.jpg"/>
  <manifest:file-entry manifest:media-type="image/gif" manifest:full-path="Pictures/6cf3cfe59e9070b497e664f46df7c95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iniciativa.social"/>Iniciativa Social<text:bookmark-end text:name="iniciativa.social"/></text:h>
      <text:p text:style-name="Text_20_body">
<draw:frame draw:style-name="medialeft" draw:name="" text:anchor-type="paragraph" draw:z-index="0" svg:width="5.9795833333333cm" svg:height="4.0745833333333cm"><draw:image xlink:href="Pictures/ee6ccab7ab616bfb43f884ce0d08b8a6.jpg" xlink:type="simple" xlink:show="embed" xlink:actuate="onLoad"/></draw:frame>
<text:span text:style-name="Emphasis">Aprendre de la història, de l'experiència de tantes organitzacions solidàries per estar oberts i obertes al que està agafant forma ara mateix. Reconèixer la història per construir quelcom nou.</text:span><text:span text:style-name="Emphasis">Asier Gallastegui</text:span></text:p>
      <text:h text:style-name="Heading_20_3" text:outline-level="3"><text:bookmark-start text:name="aixo.s.ha.d.acabar"/>Això s'ha d'acabar<text:bookmark-end text:name="aixo.s.ha.d.acabar"/></text:h>
      <text:p text:style-name="Text_20_body">
<draw:frame draw:style-name="media" draw:name="" text:anchor-type="as-char" draw:z-index="0" svg:width="0.97895833333333cm" svg:height="1.031875cm"><draw:image xlink:href="Pictures/6cf3cfe59e9070b497e664f46df7c953.gif" xlink:type="simple" xlink:show="embed" xlink:actuate="onLoad"/></draw:frame> Jacque Fresco (Brooklyn, Nova York, 13 març de 1916) és un autodidacta, dissenyador industrial, futurista i enginyer social, autor, conferenciant, inventor i pioner en l'enginyeria dels factors humans; resident a Venus, Florida, Estats Units. Fresco ha treballat com a dissenyador i inventor, abastant des de les innovacions biomèdiques a sistemes socials totalment integrats. La seva visió optimista i el seu desig de crear solucions que beneficiïn al màxim a la major quantitat de gent possible provenen de la seva experiència durant la Gran Depressió de 1929.</text:p>
      <text:p text:style-name="Text_20_body">El 1995 va fundar <text:span text:style-name="Emphasis">The Venus Project</text:span>  i l'organització sense ànim de lucre <text:span text:style-name="Emphasis">Future by Design</text:span>. Actualment, escriu i presenta conferències sobre temes que abasten des del disseny holístic de ciutats sostenibles, fins eficiència energètica, gestió de recursos naturals i automatització avançada, enfocant-se en els beneficis que això portarà a la societat.<text:a xlink:type="simple" xlink:href="http://es.wikipedia.org/wiki/Jacque_Fresco">Viquipèdia</text:a></text:p>
      <text:p text:style-name="Text_20_body">
<text:span text:style-name="Source_20_Text">&lt;iframe width="420" height="315" src="https://www.youtube.com/embed/SYF72pykyRg" frameborder="0" allowfullscreen&gt;&lt;/iframe&gt;</text:span></text:p>
      <text:h text:style-name="Heading_20_3" text:outline-level="3"><text:bookmark-start text:name="donar.la.cara"/>Donar la cara<text:bookmark-end text:name="donar.la.cara"/></text:h>
      <text:p text:style-name="Text_20_body">
Aquesta és la feina dels alumnes dels cicles de ”<text:span text:style-name="Emphasis">Programació de la Producció en Fabricació Mecànica</text:span>” i del ”<text:span text:style-name="Emphasis">Laboratori de Diagnòstic clínic</text:span>” de <text:a xlink:type="simple" xlink:href="http://www.egibide.org/noticias.asp?lng=es&amp;cat=2&amp;id=128&amp;PageNo=16">Egibide-Neus Cano</text:a> [Vitòria] dins el Projecte <text:span text:style-name="Strong_20_Emphasis">Sorkinkeriak</text:span> per fomentar la creativitat. A un d’ells el va commoure el cas de <text:a xlink:type="simple" xlink:href="http://www.laverdad.es/murcia/20130225/local/provincia_alicante/fide-cara-201302251152.html">Fide Mirón</text:a> i ho va portar a l’aula. El grup ho va fer seu de seguida i el que va començar amb el desig de fer-li arribar una abraçada va acabar en aquest projecte.</text:p>
      <text:p text:style-name="Text_20_body">”<text:span text:style-name="Emphasis">El que els sobra són ganes, il•lusió i desig de posar el seu gra de sorra en allò que estigui a l’abast de la seva mà. No volen mirar a l’altre costat mentre passen coses</text:span>” comenta la Marta, una de les seves professores. Una mostra més de l’esperançador compromís amb l’ètica social que sorgeix arreu.</text:p>
      <text:p text:style-name="Text_20_body">[Via Marta Díaz de Olarte]</text:p>
      <text:p text:style-name="Text_20_body"><text:span text:style-name="Source_20_Text">&lt;iframe width="420" height="315" src="http://www.youtube.com/embed/52dDNNjzG1Y?rel=0" frameborder="0" allowfullscreen&gt;&lt;/iframe&gt;</text:span></text:p>
      <text:h text:style-name="Heading_20_3" text:outline-level="3"><text:bookmark-start text:name="deixa.t.ajudarfundacio.knanimambo"/>Deixa't ajudar: Fundació Knanimambo<text:bookmark-end text:name="deixa.t.ajudarfundacio.knanimambo"/></text:h>
      <text:p text:style-name="Text_20_body">Les nenes i els nens de <text:a xlink:type="simple" xlink:href="http://fundacionkhanimambo.org/dejate-ayudar/">Praia Xai Xai [Moçambic</text:a>] han trobat prou motius per ajudar-nos i han decidit apadrinar-nos. En aquest vídeo són diàfans exposant-nos les raons.</text:p>
      <text:p text:style-name="Text_20_body">[Via  <text:a xlink:type="simple" xlink:href="http://korapilatzen.com">Asier Gallastegui</text:a>]</text:p>
      <text:p text:style-name="Text_20_body"><text:span text:style-name="Source_20_Text">&lt;iframe width="420" height="315" src="http://www.youtube.com/embed/ZkJpzTNeaZQ?rel=0" frameborder="0" allowfullscreen&gt;&lt;/iframe&gt;</text:span></text:p>
      <text:h text:style-name="Heading_20_3" text:outline-level="3"><text:bookmark-start text:name="posa.quilles.als.teus.somnis"/>Posa quilles als teus somnis!<text:bookmark-end text:name="posa.quilles.als.teus.somnis"/></text:h>
      <text:p text:style-name="Text_20_body">
Aquest és el vídeo de presentació de <text:span text:style-name="Strong_20_Emphasis">Dreamfins</text:span>, un projecte que cerca donar suport a les persones en aconseguir els seus somnis. Tant a les que no ho fan per manca de recursos com aquelles que no ho fan per por a fracassar. Una experiència que obre fronteres en tots els sentits!</text:p>
      <text:p text:style-name="Text_20_body"><text:span text:style-name="Source_20_Text">&lt;iframe width="420" height="315" src="http://www.youtube.com/embed/D24tW2rdlN4?rel=0" frameborder="0" allowfullscreen&gt;&lt;/iframe&gt;</text:span></text:p>
      <text:h text:style-name="Heading_20_3" text:outline-level="3"><text:bookmark-start text:name="participar.per.a.transformar"/>Participar per a transformar<text:bookmark-end text:name="participar.per.a.transformar"/></text:h>
      <text:p text:style-name="Text_20_body">
<text:a xlink:type="simple" xlink:href="http://www.bolunta.org/">Bolunta</text:a> és una agència per al voluntariat i les associacions de Bizkaia que presta servei a entitats socials i a persones que s’inicien en temes de voluntariat. Dins de la seva estupenda campanya de comunicació té aquest vídeo que, amb el títol “<text:span text:style-name="Strong_20_Emphasis">Participar para transformar</text:span>”, centra la importància de la col•laboració per fer possible i efectiu el canvi. [<text:span text:style-name="Emphasis">Aportat per</text:span> <text:a xlink:type="simple" xlink:href="http://www.casg.cat/">Elena Massanas</text:a>]</text:p>
      <text:p text:style-name="Text_20_body"><text:span text:style-name="Source_20_Text">&lt;iframe width="420" height="315" src="http://www.youtube.com/embed/YNouqw4lsxI?rel=0" frameborder="0" allowfullscreen&gt;&lt;/iframe&gt;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