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15ac5f1ff308d4ae36bf20d917b6156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/>
      <text:h text:style-name="Heading_20_1" text:outline-level="1"><text:bookmark-start text:name="neures"/>Neures<text:bookmark-end text:name="neures"/></text:h>
      <text:p text:style-name="Text_20_body">
<draw:frame draw:style-name="medialeft" draw:name="" text:anchor-type="paragraph" draw:z-index="0" svg:width="4.0216666666667cm" svg:height="3.9952083333333cm"><draw:image xlink:href="Pictures/15ac5f1ff308d4ae36bf20d917b61566.jpg" xlink:type="simple" xlink:show="embed" xlink:actuate="onLoad"/></draw:frame><text:span text:style-name="Emphasis">Pel que sembla, el resultat de les investigacions apunten a que la nostra activitat mental no es limita a la reduïda visió del món que aporta la nostra consciència [allò que creiem que veiem, que sabem, que som] sinó que es regeix per mecanismes molt més complexos [i complets] que tenen en compte una infinitat d'estímuls que ignorem, que es produeixen entre bastidors i que són l'origen d'alguna cosa a la que li donem escàs o cap valor tot i que podria determinar i ser el veritable responsable de la majoria de les nostres decisions reals.</text:span><text:a xlink:type="simple" xlink:href="http://blog.cumclavis.net/2013/03/intuicion.html">Intuición</text:a></text:p>
      <text:h text:style-name="Heading_20_3" text:outline-level="3"><text:bookmark-start text:name="one-moment.meditation"/>One-Moment Meditation<text:bookmark-end text:name="one-moment.meditation"/></text:h>
      <text:p text:style-name="Text_20_body">
Relacionat amb el vídeo anterior,  aquest breu tutorial explica de manera senzilla com incloure la meditació a la nostra quotidianitat.</text:p>
      <text:p text:style-name="Text_20_body"><text:span text:style-name="Source_20_Text">&lt;iframe width="420" height="315" src="http://www.youtube.com/embed/7evHksiT1OQ?rel=0" frameborder="0" allowfullscreen&gt;&lt;/iframe&gt;&lt;/iframe&gt;</text:span></text:p>
      <text:h text:style-name="Heading_20_3" text:outline-level="3"><text:bookmark-start text:name="neurones.mirall"/>Neurones mirall<text:bookmark-end text:name="neurones.mirall"/></text:h>
      <text:p text:style-name="Text_20_body">
El següent vídeo tracta de manera molt senzilla, gràfica i amena dels estudis d’en Rizzolatti i Sinigaglia sobre les <text:a xlink:type="simple" xlink:href="http://ca.wikipedia.org/wiki/Neurona_mirall">neurones mirall</text:a> [2006]. Aquests estudis abonen teories tan interessants com les de les bases biològiques de l’empatia i de la col•laboració en els essers humans.</text:p>
      <text:p text:style-name="Text_20_body"><text:span text:style-name="Source_20_Text">&lt;iframe width="420" height="315" src="http://www.youtube.com/embed/1LzQtVd50tA?rel=0" frameborder="0" allowfullscreen&gt;&lt;/iframe&gt;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