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363b5afe7d04535f8aaa9a98e943c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sobre.aquest.espai"/>Sobre aquest espai<text:bookmark-end text:name="sobre.aquest.espai"/></text:h>
      <text:p text:style-name="Text_20_body"><draw:frame draw:style-name="mediaright" draw:name="" text:anchor-type="paragraph" draw:z-index="0" svg:width="4.3391666666667cm" svg:height="6.50875cm"><draw:image xlink:href="Pictures/c363b5afe7d04535f8aaa9a98e943c2c.jpg" xlink:type="simple" xlink:show="embed" xlink:actuate="onLoad"/></draw:frame>
La finalitat d’aquest espai és la de <text:span text:style-name="Strong_20_Emphasis">compartir informació documental</text:span> sobre temes relacionats amb el <text:span text:style-name="Emphasis">desenvolupament organitzatiu</text:span> en forma de visionat: xerrades, fragments de pel•lícules, anuncis, etc.</text:p>
      <text:p text:style-name="Text_20_body">A la columna de l’esquerra veuràs les diferents temàtiques. De manera continuada <text:span text:style-name="Strong_20_Emphasis">hi aniré afegint temàtiques i informació</text:span> a mesura que la vagi trobant. </text:p>
      <text:p text:style-name="Text_20_body">Cada material va precedit d’una petita entradeta que <text:span text:style-name="Emphasis">contextualitza</text:span> el document i facilita la <text:span text:style-name="Emphasis">intenció</text:span> amb la que aconsello que sigui visionat.</text:p>
      <text:p text:style-name="Text_20_body">La gràcia d’aquest tipus d’espais radica en la <text:span text:style-name="Strong_20_Emphasis">reciprocitat</text:span>. Ja et pots imaginar que qualsevol aportació que facis, ja sigui un material que recomanis o una opinió sobre el que t’has trobat, serà molt ben rebuda. Per fer aquestes aportacions pots utilitzar els espais de “<text:span text:style-name="Emphasis">debat</text:span>” que hi ha al final de cada pàgina. </text:p>
      <text:p text:style-name="Text_20_body">Espero que et sigui út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