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5a6e8fa20a5b4b98727b9ffd5d233d4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h text:style-name="Heading_20_1" text:outline-level="1"><text:bookmark-start text:name="resiliencia"/>Resiliència<text:bookmark-end text:name="resiliencia"/></text:h>
      <text:p text:style-name="Text_20_body">
<draw:frame draw:style-name="medialeft" draw:name="" text:anchor-type="paragraph" draw:z-index="0" svg:width="7.46125cm" svg:height="4.9477083333333cm"><draw:image xlink:href="Pictures/5a6e8fa20a5b4b98727b9ffd5d233d4e.jpg" xlink:type="simple" xlink:show="embed" xlink:actuate="onLoad"/></draw:frame></text:p>
      <text:p text:style-name="Text_20_body"><text:span text:style-name="Strong_20_Emphasis">resiliència</text:span><text:span text:style-name="Emphasis">Institut Espanyol de Resiliència</text:span></text:p>
      <text:p text:style-name="Text_20_body"><text:span text:style-name="Strong_20_Emphasis">resiliència</text:span><text:span text:style-name="Emphasis">E.Machacon 2011 aspectes viscuts novembre-desembre 2010</text:span></text:p>
      <text:p text:style-name="Text_20_body"><text:a xlink:type="simple" xlink:href="http://es.wikipedia.org/wiki/Resiliencia_%28psicolog%C3%ADa%29">Wikipedia</text:a></text:p>
      <text:h text:style-name="Heading_20_3" text:outline-level="3"><text:bookmark-start text:name="l.equip.petit"/>L’equip petit<text:bookmark-end text:name="l.equip.petit"/></text:h>
      <text:p text:style-name="Text_20_body">
El vídeo que segueix és un bell exemple de com la il•lusió per arribar a una meta determinada pot arribar a fer front als pitjors pronòstics. També il•lustra meravellosament aquella senzillesa en el propòsit que hem de retrobar en moltes de les nostres actuacions. Aquesta és la història d’un “petit equip” de futbol que juga amb totes les ganes malgrat haver marcat tan sols un gol en tota la temporada. És molt bo!</text:p>
      <text:p text:style-name="Text_20_body">[<text:span text:style-name="Emphasis">Via</text:span> <text:a xlink:type="simple" xlink:href="http://www.linkedin.com/pub/carme-fenoll-clarabuch/40/7ab/a60">Carme Fenoll</text:a>]</text:p>
      <text:p text:style-name="Text_20_body"><text:span text:style-name="Source_20_Text">&lt;iframe src="http://player.vimeo.com/video/25397042" width="420" height="315" frameborder="0" webkitAllowFullScreen mozallowfullscreen allowFullScreen&gt;&lt;/iframe&gt; &lt;p&gt;&lt;a href="http://vimeo.com/25397042"&gt;l'equip petit&lt;/a&gt; from &lt;a href="http://vimeo.com/elcangrejo"&gt;el cangrejo&lt;/a&gt; on &lt;a href="http://vimeo.com"&gt;Vimeo&lt;/a&gt;.&lt;/p&gt;</text:span></text:p>
      <text:h text:style-name="Heading_20_3" text:outline-level="3"><text:bookmark-start text:name="ho.portem.dins"/>Ho portem dins<text:bookmark-end text:name="ho.portem.dins"/></text:h>
      <text:p text:style-name="Text_20_body">
Sovint la vida ens juga males passades però l'important és tornar-se a aixecar i afrontar el futur amb esperança i optimisme. Aquesta és una de les lectures d’aquest  muntatge d’un pilar de 4, caminant i pujant les escales de la Catedral de Girona [2010].</text:p>
      <text:p text:style-name="Text_20_body"><text:span text:style-name="Source_20_Text">&lt;iframe width="420" height="315" src="http://www.youtube.com/embed/O-WRPT1dl2A" frameborder="0" allowfullscreen&gt;&lt;/iframe&gt;</text:span></text:p>
      <text:h text:style-name="Heading_20_3" text:outline-level="3"><text:bookmark-start text:name="mirant.els.limits.del.passat"/>Mirant els límits del passat<text:bookmark-end text:name="mirant.els.limits.del.passat"/></text:h>
      <text:p text:style-name="Text_20_body">
L'activista <text:span text:style-name="Strong_20_Emphasis">Caroline Casey</text:span> ens explica la història de la seva extraordinària vida, començant amb una revelació “impactant”. En una xerrada que desafia les percepcions, Casey ens anima a que anem més enllà dels límits que creiem tenir. [<text:span text:style-name="Emphasis">Aportat per</text:span> <text:a xlink:type="simple" xlink:href="http://www.linkedin.com/in/monicapagesc">Mònica Pagès</text:a>]</text:p>
      <text:p text:style-name="Text_20_body"><text:span text:style-name="Source_20_Text">&lt;iframe src="http://embed.ted.com/talks/lang/es/caroline_casey_looking_past_limits.html" width="560" height="315" frameborder="0" scrolling="no" webkitAllowFullScreen mozallowfullscreen allowFullScreen&gt;&lt;/iframe&gt;</text:span></text:p>
      <text:h text:style-name="Heading_20_3" text:outline-level="3"><text:bookmark-start text:name="autoconfianca"/>Autoconfiança<text:bookmark-end text:name="autoconfianca"/></text:h>
      <text:p text:style-name="Text_20_body">
Un recull d’històries personals de superació amb una gran incògnita al final…</text:p>
      <text:p text:style-name="Text_20_body"><text:span text:style-name="Source_20_Text">&lt;iframe width="420" height="315" src="http://www.youtube.com/embed/WbsHCu4ozHo?rel=0" frameborder="0" allowfullscreen&gt;&lt;/iframe&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