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c5dcdcc1e266652cc6c358f562357dd5.jpg"/>
  <manifest:file-entry manifest:media-type="image/png" manifest:full-path="Pictures/36e86d2e66b07a63440999c5f6a91362.png"/>
  <manifest:file-entry manifest:media-type="image/png" manifest:full-path="Pictures/1cb8304779150010776155edebab57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about.me/manel.muntada"><draw:frame draw:style-name="media" draw:name="" text:anchor-type="as-char" draw:z-index="0" svg:width="5.635625cm" svg:height="1.6404166666667cm"><draw:image xlink:href="Pictures/c5dcdcc1e266652cc6c358f562357dd5.jpg" xlink:type="simple" xlink:show="embed" xlink:actuate="onLoad"/></draw:frame></draw:a></text:p>
      <text:p text:style-name="Text_20_body"/>
      <text:h text:style-name="Heading_20_1" text:outline-level="1"><text:bookmark-start text:name="general"/>General<text:bookmark-end text:name="general"/></text:h>
      <text:list text:style-name="List_20_1">
        <text:list-item>
          <text:p text:style-name="Text_20_body"> <text:a xlink:type="simple" xlink:href="http://videos.cumclavis.net/cat/doku.php?id=presentacio">Sobre aquest espai</text:a></text:p>
        </text:list-item>
        <text:list-item>
          <text:p text:style-name="Text_20_body"> <text:a xlink:type="simple" xlink:href="http://videos.cumclavis.net/cat/doku.php?id=estructuracio">Estructuració del material</text:a></text:p>
        </text:list-item>
      </text:list>
      <text:h text:style-name="Heading_20_1" text:outline-level="1"><text:bookmark-start text:name="temes"/>Temes<text:bookmark-end text:name="temes"/></text:h>
      <text:list text:style-name="List_20_1">
        <text:list-item>
          <text:p text:style-name="Text_20_body"> <text:a xlink:type="simple" xlink:href="http://videos.cumclavis.net/cat/doku.php?id=actitut">Actitud</text:a></text:p>
        </text:list-item>
        <text:list-item>
          <text:p text:style-name="Text_20_body"> <text:a xlink:type="simple" xlink:href="http://videos.cumclavis.net/cat/doku.php?id=comunicar">Comunicar</text:a></text:p>
        </text:list-item>
        <text:list-item>
          <text:p text:style-name="Text_20_body"> <text:a xlink:type="simple" xlink:href="http://videos.cumclavis.net/cat/doku.php?id=empatia">Col·laborar/empatia/compartir</text:a></text:p>
        </text:list-item>
        <text:list-item>
          <text:p text:style-name="Text_20_body"> <text:a xlink:type="simple" xlink:href="http://videos.cumclavis.net/cat/doku.php?id=xarxa"> En Xarxa</text:a></text:p>
        </text:list-item>
        <text:list-item>
          <text:p text:style-name="Text_20_body"> <text:a xlink:type="simple" xlink:href="http://videos.cumclavis.net/cat/doku.php?id=aprendre">Desenvolupar capacitats</text:a></text:p>
        </text:list-item>
        <text:list-item>
          <text:p text:style-name="Text_20_body"> <text:a xlink:type="simple" xlink:href="http://videos.cumclavis.net/cat/doku.php?id=iniciativa.social">Iniciativa Social</text:a></text:p>
        </text:list-item>
        <text:list-item>
          <text:p text:style-name="Text_20_body"> <text:a xlink:type="simple" xlink:href="http://videos.cumclavis.net/cat/doku.php?id=innovar">Innovar</text:a></text:p>
        </text:list-item>
        <text:list-item>
          <text:p text:style-name="Text_20_body"> <text:a xlink:type="simple" xlink:href="http://videos.cumclavis.net/cat/doku.php?id=liderar">Liderar</text:a></text:p>
        </text:list-item>
        <text:list-item>
          <text:p text:style-name="Text_20_body"> <text:a xlink:type="simple" xlink:href="http://videos.cumclavis.net/cat/doku.php?id=neures">Neures</text:a></text:p>
        </text:list-item>
        <text:list-item>
          <text:p text:style-name="Text_20_body"> <text:a xlink:type="simple" xlink:href="http://videos.cumclavis.net/cat/doku.php?id=perspectives">Perspectives</text:a></text:p>
        </text:list-item>
        <text:list-item>
          <text:p text:style-name="Text_20_body"> <text:a xlink:type="simple" xlink:href="http://videos.cumclavis.net/cat/doku.php?id=resiliencia">Resiliència</text:a></text:p>
        </text:list-item>
        <text:list-item>
          <text:p text:style-name="Text_20_body"> <text:a xlink:type="simple" xlink:href="http://videos.cumclavis.net/cat/doku.php?id=treball">Treballar</text:a></text:p>
        </text:list-item>
        <text:list-item>
          <text:p text:style-name="Text_20_body"> <text:a xlink:type="simple" xlink:href="http://videos.cumclavis.net/cat/doku.php?id=temps">Viure una vida</text:a></text:p>
        </text:list-item>
      </text:list>
      <text:p text:style-name="Text_20_body">
<draw:a xlink:type="simple" xlink:href="http://blog.cumclavis.net/"><draw:frame draw:style-name="media" draw:name="" text:anchor-type="as-char" draw:z-index="0" svg:width="5.159375cm" svg:height="0.873125cm"><draw:image xlink:href="Pictures/36e86d2e66b07a63440999c5f6a91362.png" xlink:type="simple" xlink:show="embed" xlink:actuate="onLoad"/></draw:frame></draw:a></text:p>
      <text:p text:style-name="Text_20_body">
<draw:a xlink:type="simple" xlink:href="http://creativecommons.org/licenses/by-nc-sa/3.0/deed.ca"><draw:frame draw:style-name="media" draw:name="" text:anchor-type="as-char" draw:z-index="0" svg:width="2.3283333333333cm" svg:height="0.82020833333333cm"><draw:image xlink:href="Pictures/1cb8304779150010776155edebab57d5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