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0d0699de217fdaa3ebf8ce1e516b0516.jpg"/>
  <manifest:file-entry manifest:media-type="image/gif" manifest:full-path="Pictures/6cf3cfe59e9070b497e664f46df7c953.gif"/>
  <manifest:file-entry manifest:media-type="image/gif" manifest:full-path="Pictures/f809439d3ea4538966c072e2c4b2346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h text:style-name="Heading_20_1" text:outline-level="1"><text:bookmark-start text:name="viure.una.vida"/>Viure una vida<text:bookmark-end text:name="viure.una.vida"/></text:h>
      <text:p text:style-name="Text_20_body">
<draw:frame draw:style-name="medialeft" draw:name="" text:anchor-type="paragraph" draw:z-index="0" svg:width="3.9422916666667cm" svg:height="3.9422916666667cm"><draw:image xlink:href="Pictures/0d0699de217fdaa3ebf8ce1e516b0516.jpg" xlink:type="simple" xlink:show="embed" xlink:actuate="onLoad"/></draw:frame></text:p>
      <text:p text:style-name="Text_20_body"><text:span text:style-name="Strong_20_Emphasis">com</text:span><text:span text:style-name="Strong_20_Emphasis">qualitat de vida</text:span>
</text:p>
      <text:h text:style-name="Heading_20_3" text:outline-level="3"><text:bookmark-start text:name="que.no.se.t.apagui.la.llum"/>Que no se t'apagui la llum<text:bookmark-end text:name="que.no.se.t.apagui.la.llum"/></text:h>
      <text:p text:style-name="Text_20_body">
Cada globus es converteix en pols, en petites espurnes. I d'elles en neix una pel·lícula, una oportunitat per compartir temps i il·lusions. L'animació A Ballon For Ben ha estat feta per la companyia canadenca de teatres i cinemes Cineplex. La cançó que sona és Everywhere de Fleetwood Mac i està interpretada per Emily Patrick. El missatge de fons ens anima a prioritzar el que val la pena de veritat.</text:p>
      <text:p text:style-name="Text_20_body"><text:span text:style-name="Source_20_Text">&lt;div style="position:relative;height:0;padding-bottom:56.25%"&gt;&lt;iframe src="https://www.youtube.com/embed/yXL2xOQcih4?ecver=2" width="420" height="315" frameborder="0" style="position:absolute;width:100%;height:100%;left:0" allowfullscreen&gt;&lt;/iframe&gt;&lt;/div&gt;</text:span></text:p>
      <text:h text:style-name="Heading_20_3" text:outline-level="3"><text:bookmark-start text:name="i.a.veure.que.passa"/>I a veure què passa<text:bookmark-end text:name="i.a.veure.que.passa"/></text:h>
      <text:p text:style-name="Text_20_body">
<draw:frame draw:style-name="medialeft" draw:name="" text:anchor-type="paragraph" draw:z-index="0" svg:width="0.97895833333333cm" svg:height="1.031875cm"><draw:image xlink:href="Pictures/6cf3cfe59e9070b497e664f46df7c953.gif" xlink:type="simple" xlink:show="embed" xlink:actuate="onLoad"/></draw:frame>No podem controlar la pròpia vida, però podem jugar a imaginar que sí. Aquest anunci de Volvo protagonitzat per una nena nerviosa perquè ha d'afrontar el primer dia d'escola ens anima a confiar en un futur que, amb sort, arribarà. Potser sí que al final es tracta d'anar vivint i a veure què passa.</text:p>
      <text:p text:style-name="Text_20_body"><text:span text:style-name="Source_20_Text">&lt;div style="position:relative;height:0;padding-bottom:56.25%"&gt;&lt;iframe src="https://www.youtube.com/embed/bBFIVhOeOI0?ecver=2" width="420" height="315" frameborder="0" style="position:absolute;width:100%;height:100%;left:0" allowfullscreen&gt;&lt;/iframe&gt;&lt;/div&gt;</text:span></text:p>
      <text:h text:style-name="Heading_20_3" text:outline-level="3"><text:bookmark-start text:name="aprendre.a.viure.amb.tu.mateixa"/>Aprendre a viure amb tu mateixa<text:bookmark-end text:name="aprendre.a.viure.amb.tu.mateixa"/></text:h>
      <text:p text:style-name="Text_20_body">
<draw:frame draw:style-name="medialeft" draw:name="" text:anchor-type="paragraph" draw:z-index="0" svg:width="0.97895833333333cm" svg:height="1.031875cm"><draw:image xlink:href="Pictures/6cf3cfe59e9070b497e664f46df7c953.gif" xlink:type="simple" xlink:show="embed" xlink:actuate="onLoad"/></draw:frame></text:p>
      <text:p text:style-name="Text_20_body"><text:span text:style-name="Source_20_Text">&lt;iframe width="420" height="315" src="https://www.youtube.com/embed/GcXoRifGzyU" frameborder="0" allowfullscreen&gt;&lt;/iframe&gt;</text:span></text:p>
      <text:h text:style-name="Heading_20_3" text:outline-level="3"><text:bookmark-start text:name="lost.property"/>Lost Property<text:bookmark-end text:name="lost.property"/></text:h>
      <text:p text:style-name="Text_20_body">
<draw:frame draw:style-name="medialeft" draw:name="" text:anchor-type="paragraph" draw:z-index="0" svg:width="0.97895833333333cm" svg:height="1.031875cm"><draw:image xlink:href="Pictures/6cf3cfe59e9070b497e664f46df7c953.gif" xlink:type="simple" xlink:show="embed" xlink:actuate="onLoad"/></draw:frame><text:span text:style-name="Emphasis">Lost Property</text:span> és un curtmetratge escrit i dirigit per Åsa Lucander. Cada dia l'oficina d'objectes perduts, un espai ple d'encant i de misteris, rep la visita d'una dona que no troba mai allò que busca. L'empleat s’esforça, sense èxit, per aconseguir els objectes que ella li demana. La trobada final entre els dos personatges il·lustra que de vegades tenim més a prop del que sembla allò que busquem.</text:p>
      <text:p text:style-name="Text_20_body"><text:span text:style-name="Source_20_Text">&lt;iframe src="https://player.vimeo.com/video/146226360" width="420" height="315" frameborder="0" webkitallowfullscreen mozallowfullscreen allowfullscreen&gt;&lt;/iframe&gt;</text:span></text:p>
      <text:h text:style-name="Heading_20_3" text:outline-level="3"><text:bookmark-start text:name="the.present"/>The Present<text:bookmark-end text:name="the.present"/></text:h>
      <text:p text:style-name="Text_20_body">
<text:span text:style-name="Emphasis">The Present</text:span>, és un curtmetratge alemany creat i pujat a internet per Jacob Frey, un alemany especialista en animació de personatges que l'ha dut a terme com a part de la seva tesi per a l'Acadèmia de Cinema de Banden-Württemberg, segons explica ell mateix en la seva <text:a xlink:type="simple" xlink:href="http://www.jacobfrey.de/">pàgina web</text:a>.</text:p>
      <text:p text:style-name="Text_20_body">El curtmetratge està basat en una tira còmica de l'il·lustrador brasiler Fabio Coala publicada a Mentirinhas, una web del Brasil que comparteix aquest tipus d'il·lustracions, i conta la història d'un noi que juga als videojocs i, que pels comentaris de la seva mare, no surt massa de casa. El petit rep un gos com a regal i, en un principi, no sembla massa interessat en l'animal. Després tot canvia però no t'ho expliquem. El millor és mirar el vídeo, la història del qual segur que t'emociona.</text:p>
      <text:p text:style-name="Text_20_body"><text:span text:style-name="Source_20_Text">&lt;iframe src="https://player.vimeo.com/video/152985022" width="420" height="315" frameborder="0" webkitallowfullscreen mozallowfullscreen allowfullscreen&gt;&lt;/iframe&gt;</text:span></text:p>
      <text:h text:style-name="Heading_20_3" text:outline-level="3"><text:bookmark-start text:name="i.diots"/>I Diots<text:bookmark-end text:name="i.diots"/></text:h>
      <text:p text:style-name="Text_20_body">
Aquest vídeo ens mostra -en clau d’humor àcid- com basem la nostra felicitat en coses que no necessitem i que es regeixen per entitats que no controlem. Està elaborat per la companyia d’efectes audiovisuals BIG LAZY ROBOT i, malgrat que diguin que es tracta d’un vídeo promocional fet per riure’s d’ells mateixos, el missatge és clar: <text:span text:style-name="Emphasis">Tots tenim un i-Diot dins, del qual alguns en treuen profit</text:span>.</text:p>
      <text:p text:style-name="Text_20_body"><text:span text:style-name="Source_20_Text">&lt;iframe src="//player.vimeo.com/video/79695097" width="420" height="315" frameborder="0" webkitallowfullscreen mozallowfullscreen allowfullscreen&gt;&lt;/iframe&gt;</text:span></text:p>
      <text:h text:style-name="Heading_20_3" text:outline-level="3"><text:bookmark-start text:name="manual.d.instruccions.per.a.la.vida"/>Manual d’instruccions per a la Vida<text:bookmark-end text:name="manual.d.instruccions.per.a.la.vida"/></text:h>
      <text:p text:style-name="Text_20_body">
Aquest vídeo reflexa la dificultat  per desviar-se de l’ordre preestablert i orientar la pròpia vida a criteris personals que difereixin dels estàndard. Posa de relleu les resistències socials a la innovació en els propis plantejaments i, d’alguna manera, mostra l’avantsala de la resistència a <text:span text:style-name="Strong_20_Emphasis">qualsevol tipus de canvi</text:span>.</text:p>
      <text:p text:style-name="Text_20_body"><text:span text:style-name="Source_20_Text">&lt;iframe width="420" height="315" src="//www.youtube.com/embed/AqHPlzMMi7s?rel=0" frameborder="0" allowfullscreen&gt;&lt;/iframe&gt;</text:span></text:p>
      <text:h text:style-name="Heading_20_3" text:outline-level="3"><text:bookmark-start text:name="ballem"/>Ballem?<text:bookmark-end text:name="ballem"/></text:h>
      <text:p text:style-name="Text_20_body">
Aquest vídeo posa en evidència d’una manera senzilla la fragilitat de les conviccions que els adults defensem amb tanta fermesa. </text:p>
      <text:p text:style-name="Text_20_body"><text:span text:style-name="Source_20_Text">&lt;iframe frameborder="0" width="420" height="315" src="http://www.dailymotion.com/embed/video/x14zoq1"&gt;&lt;/iframe&gt;&lt;br /&gt;&lt;a href="http://www.dailymotion.com/video/x14zoq1_bailamos_shortfilms" target="_blank"&gt;&lt;/a&gt;</text:span></text:p>
      <text:h text:style-name="Heading_20_3" text:outline-level="3"><text:bookmark-start text:name="barbara.ehrenreich.-.somriu.o.mor"/>Barbara Ehrenreich - Somriu o mor<text:bookmark-end text:name="barbara.ehrenreich.-.somriu.o.mor"/></text:h>
      <text:p text:style-name="Text_20_body"><text:a xlink:type="simple" xlink:href="http://es.wikipedia.org/wiki/Barbara_Ehrenreich">Barbara Ehrenreich</text:a> desmunta en aquest vídeo la teoria psicologista del pensament positiu. El món no és transforma en funció de la idea que cadascú es faci d'ell. Pero, pensar que és així, és una poderosa manera d'evitar certes realitats per part dels que manegen els fils del poder i descarregar aquestes responsabilitats en el que prefereixi pensar cadascú. Pensar en positiu és tan fal•laç com fer-ho en negatiu i ambdues maneres ens allunyen del compromís per articular el canvi.</text:p>
      <text:p text:style-name="Text_20_body">
[Via <text:a xlink:type="simple" xlink:href="http://molini.es/">Eugenio Moliní</text:a>]</text:p>
      <text:p text:style-name="Text_20_body">
<text:span text:style-name="Source_20_Text">&lt;iframe width="420" height="315" src="//www.youtube.com/embed/CVMBljP80-4?rel=0" frameborder="0" allowfullscreen&gt;&lt;/iframe&gt;</text:span></text:p>
      <text:h text:style-name="Heading_20_3" text:outline-level="3"><text:bookmark-start text:name="muse.-.animals"/>Muse - Animals<text:bookmark-end text:name="muse.-.animals"/></text:h>
      <text:p text:style-name="Text_20_body">
<text:a xlink:type="simple" xlink:href="http://www.marjoriekelly.com/books/owning-our-future/">Marjorie Kelly</text:a>“<text:span text:style-name="Strong_20_Emphasis">mentalitat extractiva</text:span>”</text:p>
      <text:p text:style-name="Text_20_body"><text:span text:style-name="Emphasis">Kelly</text:span>“<text:span text:style-name="Strong_20_Emphasis">mentalitat generativa</text:span>”<text:a xlink:type="simple" xlink:href="http://blog.cumclavis.net/2013/04/jekyll-vs-hyde.html"> Jekyll vs Hyde</text:a></text:p>
      <text:p text:style-name="Text_20_body">Aquest vídeo elaborat per <text:span text:style-name="Emphasis">Inês Freitas</text:span> i <text:span text:style-name="Emphasis">Miguel Mendes</text:span> és el guanyador d'un concurs per a produir el vídeo musical de la cançó <text:span text:style-name="Emphasis">Animals</text:span> [<text:span text:style-name="Emphasis">Muse</text:span>]</text:p>
      <text:p text:style-name="Text_20_body"><text:span text:style-name="Source_20_Text">&lt;iframe width="420" height="315" src="http://www.youtube.com/embed/tFG_5PBl2K8?rel=0" frameborder="0" allowfullscreen&gt;&lt;/iframe&gt;</text:span></text:p>
      <text:h text:style-name="Heading_20_3" text:outline-level="3"><text:bookmark-start text:name="mon.petit"/>Món petit<text:bookmark-end text:name="mon.petit"/></text:h>
      <text:p text:style-name="Text_20_body">
“No hi ha res que tingui sentit més enllà del que et faci feliç … es tracta de pensar el que vols fer realment, i fer-ho … la vida en veritat és simple” Això és el que ens diu i ens demostra l'Albert en aquest vídeo. El missatge del visionat és potent, molt potent…</text:p>
      <text:p text:style-name="Text_20_body">[Via <text:a xlink:type="simple" xlink:href="http://korapilatzen.com/">Asier Gallastegui</text:a>]</text:p>
      <text:p text:style-name="Text_20_body"><text:span text:style-name="Source_20_Text">&lt;iframe width="420" height="315" src="http://www.youtube.com/embed/BwfwF2PrtX8?rel=0" frameborder="0" allowfullscreen&gt;&lt;/iframe&gt;</text:span></text:p>
      <text:h text:style-name="Heading_20_3" text:outline-level="3"><text:bookmark-start text:name="fes.servir.proteccio.solar"/>Fes servir protecció solar<text:bookmark-end text:name="fes.servir.proteccio.solar"/></text:h>
      <text:p text:style-name="Text_20_body">
La famosa columna de <text:span text:style-name="Strong_20_Emphasis">Maria Schmidt</text:span>, publicada l'1 de juny de 1997 en el Chicago Tribune, convertida en videoclip pel director de cinema <text:span text:style-name="Emphasis">Bazz Luhrmann</text:span>. El seu títol va ser ”<text:span text:style-name="Emphasis">Advice, like youth, probably just Wasted on the Young</text:span>” però es va popularitzar com ”<text:span text:style-name="Emphasis">Wear Sunscreen</text:span>”, <text:span text:style-name="Strong_20_Emphasis">“Fes servir protecció solar”</text:span>. S'hi donaven consells sobre com aprofitar la vida i la joventut.</text:p>
      <text:p text:style-name="Text_20_body"><text:span text:style-name="Source_20_Text">&lt;iframe width="420" height="315" src="http://www.youtube.com/embed/vr74M5z36Xc?rel=0" frameborder="0" allowfullscreen&gt;&lt;/iframe&gt; </text:span></text:p>
      <text:h text:style-name="Heading_20_3" text:outline-level="3"><text:bookmark-start text:name="eve.enslerde.sobte.el.meu.cos"/>Eve Ensler: De sobte el meu cos<text:bookmark-end text:name="eve.enslerde.sobte.el.meu.cos"/></text:h>
      <text:p text:style-name="Text_20_body">
Impressionant testimoni de la relació entre la desconnexió que tenim amb el nostre cos i la desconnexió paral•lela que s'estableix amb el planeta. Tota una revelació la que <text:span text:style-name="Strong_20_Emphasis">Eve Ensler</text:span> ens ofereix en aquesta curta xerrada i una oportunitat privilegiada per pensar-hi. </text:p>
      <text:p text:style-name="Text_20_body"><text:span text:style-name="Source_20_Text">&lt;iframe src="http://embed.ted.com/talks/lang/ca/eve_ensler.html" width="560" height="315" frameborder="0" scrolling="no" webkitAllowFullScreen mozallowfullscreen allowFullScreen&gt;&lt;/iframe&gt;</text:span></text:p>
      <text:h text:style-name="Heading_20_3" text:outline-level="3"><text:bookmark-start text:name="huma"/>Humà<text:bookmark-end text:name="huma"/></text:h>
      <text:p text:style-name="Text_20_body">
Una magnífica i ràpida recreació del contacte que l’ésser humà té amb el planeta i l’efecte devastador del progrés. I és que una imatge val més que mil paraules…</text:p>
      <text:p text:style-name="Text_20_body"><text:span text:style-name="Source_20_Text">&lt;iframe width="420" height="315" src="http://www.youtube.com/embed/7bat-rYih10?rel=0" frameborder="0" allowfullscreen&gt;&lt;/iframe&gt;</text:span></text:p>
      <text:h text:style-name="Heading_20_3" text:outline-level="3"><text:bookmark-start text:name="plaers.de.la.vida.que.no.pots.deixar.passar"/>Plaers de la vida que no pots deixar passar<text:bookmark-end text:name="plaers.de.la.vida.que.no.pots.deixar.passar"/></text:h>
      <text:p text:style-name="Text_20_body">
Amb aquest títol tan sols cal que vegis aquests instants de vídeo i en treguis conclusions. Es pot arribar a pensar [jo al menys] que ens hem deixat alguna cosa bona pel camí…<draw:frame draw:style-name="media" draw:name="" text:anchor-type="as-char" draw:z-index="0" svg:width="0.396875cm" svg:height="0.396875cm"><draw:image xlink:href="Pictures/f809439d3ea4538966c072e2c4b23462.gif" xlink:type="simple" xlink:show="embed" xlink:actuate="onLoad"/></draw:frame></text:p>
      <text:p text:style-name="Text_20_body">[Aportació de Marta Díaz de Olarte i de <text:a xlink:type="simple" xlink:href="http://paulinoetxebeste.blogspot.com.es">Paulino Etxebeste</text:a>]</text:p>
      <text:p text:style-name="Text_20_body"><text:span text:style-name="Source_20_Text">&lt;iframe width="420" height="315" src="http://www.youtube.com/embed/ShkfQjJsQX4?rel=0" frameborder="0" allowfullscreen&gt;&lt;/iframe&gt;</text:span></text:p>
      <text:h text:style-name="Heading_20_3" text:outline-level="3"><text:bookmark-start text:name="la.nena.que.va.silenciar.al.mon"/>La nena que va silenciar al món<text:bookmark-end text:name="la.nena.que.va.silenciar.al.mon"/></text:h>
      <text:p text:style-name="Text_20_body">
A l’edat de 10 anys, <text:span text:style-name="Strong_20_Emphasis">Severn Suzuki</text:span> va fundar amb un grup d’amics, ECO [<text:span text:style-name="Emphasis">Environmental Childrens Organization</text:span>] a Vancouver [Canadà]. El 3 de juny de 1992 va comparèixer juntament amb un grup de nens pertanyents a ECO [Vanessa Suttie, Morgan Geisler, Michelle Quigg] a la <text:span text:style-name="Strong_20_Emphasis">Conferència de Medi Ambient i Desenvolupament </text:span>”<text:span text:style-name="Emphasis">The Earth Summit</text:span>” celebrada per l'ONU a Rio de Janeiro. El que va exposar als líders de tot el món és, encara, tremendament actual. </text:p>
      <text:p text:style-name="Text_20_body">[<text:span text:style-name="Emphasis">Aportació de Marta Díaz de Olarte</text:span>]</text:p>
      <text:p text:style-name="Text_20_body"><text:span text:style-name="Source_20_Text">&lt;iframe width="420" height="315" src="http://www.youtube.com/embed/Hhciwpc2yx0?rel=0" frameborder="0" allowfullscreen&gt;&lt;/iframe&gt;</text:span></text:p>
      <text:h text:style-name="Heading_20_3" text:outline-level="3"><text:bookmark-start text:name="que.faries.si.no.existissin.els.diners"/>Què faries si no existissin els diners<text:bookmark-end text:name="que.faries.si.no.existissin.els.diners"/></text:h>
      <text:p text:style-name="Text_20_body">
Què hem de fer? El que volem? El que devem? Hem d’enfocar la nostra vida a guanyar diners? Té sentit que guanyar diners sigui el que orienti la resta dels nostres dies? Aquest vídeo apunta respostes.[El relat és d'<text:a xlink:type="simple" xlink:href="http://es.wikipedia.org/wiki/Alan_Watts">Alan Watts</text:a>] </text:p>
      <text:p text:style-name="Text_20_body">[<text:span text:style-name="Emphasis">Via</text:span> <text:a xlink:type="simple" xlink:href="http://www.linkedin.com/pub/mar%C3%ADa-carrascal-rueda/11/aa3/68a">María Carrascal</text:a>]</text:p>
      <text:p text:style-name="Text_20_body"><text:span text:style-name="Source_20_Text">&lt;iframe width="420" height="315" src="//www.youtube.com/embed/UtMreUURG3A?rel=0" frameborder="0" allowfullscreen&gt;&lt;/iframe&gt;</text:span></text:p>
      <text:h text:style-name="Heading_20_3" text:outline-level="3"><text:bookmark-start text:name="intervencio.del.president.mujica.a.rio"/>Intervenció del President Mujica a Rio<text:bookmark-end text:name="intervencio.del.president.mujica.a.rio"/></text:h>
      <text:p text:style-name="Text_20_body">
Aquest vídeo correspon a la intervenció que va fer en <text:a xlink:type="simple" xlink:href="http://es.wikipedia.org/wiki/Jos%C3%A9_Mujica">Pepe Mujica</text:a> [president d’Uruguai], davant de 139 països a la Cimera de Desenvolupament Sostenible que es va dur a terme a Rio de Janeiro el 2012. Des de la humilitat i senzillesa que caracteritza els savis, adverteix de com la manera en que estem enfocats no condueix a res de bo i de quina ha de ser la raó de ser i de fer de les persones a aquest món.  </text:p>
      <text:p text:style-name="Text_20_body"><text:span text:style-name="Source_20_Text">&lt;iframe width="420" height="315" src="http://www.youtube.com/embed/3cQgONgTupo?rel=0" frameborder="0" allowfullscreen&gt;&lt;/iframe&gt;</text:span></text:p>
      <text:h text:style-name="Heading_20_3" text:outline-level="3"><text:bookmark-start text:name="una.bici.canvia.el.mon"/>Una bici canvia el món<text:bookmark-end text:name="una.bici.canvia.el.mon"/></text:h>
      <text:p text:style-name="Text_20_body">
El vídeo que segueix ens parla de moltes coses, per exemple de com s’ha de donar la possibilitat a que el futur sigui dibuixat per qui ha de viure’l o de com guanyar en qualitat vol dir, moltes vegades, recuperar els espais perduts.</text:p>
      <text:p text:style-name="Text_20_body">[<text:span text:style-name="Emphasis">Via</text:span>  <text:a xlink:type="simple" xlink:href="http://www.mcsolutions.es">Maite Coscolla</text:a>]</text:p>
      <text:p text:style-name="Text_20_body"><text:span text:style-name="Source_20_Text">&lt;iframe width="420" height="315" src="http://www.youtube.com/embed/wBo4lhog7Hs?rel=0" frameborder="0" allowfullscreen&gt;&lt;/iframe&gt;</text:span></text:p>
      <text:h text:style-name="Heading_20_3" text:outline-level="3"><text:bookmark-start text:name="la.gran.llico.de.benjamin.button"/>La gran lliçó de Benjamin Button<text:bookmark-end text:name="la.gran.llico.de.benjamin.button"/></text:h>
      <text:p text:style-name="Text_20_body">
Aquesta és la lliçó que es desprèn de la pel•lícula “<text:a xlink:type="simple" xlink:href="http://es.wikipedia.org/wiki/El_curioso_caso_de_Benjamin_Button">El curiós cas d’en Benjamin Button</text:a>” i que reflecteix els principals assoliments que s’han d’aconseguir en una vida. És un fragment molt breu però intens…</text:p>
      <text:p text:style-name="Text_20_body"><text:span text:style-name="Source_20_Text">&lt;iframe width="420" height="315" src="http://www.youtube.com/embed/kyhLraaX_9w?rel=0" frameborder="0" allowfullscreen&gt;&lt;/iframe&gt;</text:span></text:p>
      <text:h text:style-name="Heading_20_3" text:outline-level="3"><text:bookmark-start text:name="fragment.de.la.pel.licula.momoel.banc.del.temps.i.els.homes.grisos"/>Fragment de la pel·lícula Momo: el Banc del Temps i els Homes Grisos<text:bookmark-end text:name="fragment.de.la.pel.licula.momoel.banc.del.temps.i.els.homes.grisos"/></text:h>
      <text:p text:style-name="Text_20_body">
<text:a xlink:type="simple" xlink:href="http://es.wikipedia.org/wiki/Momo_%28novela%29">Momo</text:a> ha estat sempre classificada com a novel•la juvenil, tot i això planteja temes que el món adult no ha resolt ni de lluny. Aquest fragment ens presenta l’efecte de certes maneres de gestionar el temps en la qualitat de vida.</text:p>
      <text:p text:style-name="Text_20_body">
<text:span text:style-name="Source_20_Text">&lt;iframe width="420" height="315" src="http://www.youtube.com/embed/YnfS1uTm9KY?rel=0" frameborder="0" allowfullscreen&gt;&lt;/iframe&gt;</text:span></text:p>
      <text:h text:style-name="Heading_20_3" text:outline-level="3"><text:bookmark-start text:name="be.happy.apren.a.ser.felic.d"/>Be happy (aprèn a ser feliç!! =D)<text:bookmark-end text:name="be.happy.apren.a.ser.felic.d"/></text:h>
      <text:p text:style-name="Text_20_body">
I aquí un recordatori senzill però que no sobra mai. Interessant per elaborar un checklist i fer repàs…</text:p>
      <text:p text:style-name="Text_20_body"><text:span text:style-name="Source_20_Text">&lt;iframe width="420" height="315" src="http://www.youtube.com/embed/SpbMt7ehgeo?rel=0" frameborder="0" allowfullscreen&gt;&lt;/iframe&gt;</text:span></text:p>
      <text:h text:style-name="Heading_20_3" text:outline-level="3"><text:bookmark-start text:name="matrix.-pastilla.vermella.i.blava"/>Matrix -pastilla vermella i blava-<text:bookmark-end text:name="matrix.-pastilla.vermella.i.blava"/></text:h>
      <text:p text:style-name="Text_20_body">
<text:a xlink:type="simple" xlink:href="http://ca.wikipedia.org/wiki/Matrix">Matrix</text:a> és una pel•lícula polièdrica plena de significats. El que em va atraure d'aquesta obra és el seu caràcter <text:a xlink:type="simple" xlink:href="http://ca.wikipedia.org/wiki/Demi%C3%BCrg">gnòstic</text:a> de plantejar dos móns, el que interpretem com a real i que no és una altra cosa que el miratge al que el sistema subjuga el nostre esperit i al que se’ns encadena amb trampes vàries com ara el consum o el confort. I el món real absolutament desconegut per a nosaltres i on la vida es manifesta amb tota la seva potència i realitat. El fragment que segueix reflecteix el moment en el que el <text:a xlink:type="simple" xlink:href="http://ca.wikipedia.org/wiki/Keanu_Reeves">protagonista</text:a> ha de triar entre un món o l’altre. El plantejament de l’elecció és bell.</text:p>
      <text:p text:style-name="Text_20_body"><text:span text:style-name="Source_20_Text"> &lt;iframe width="420" height="315" src="http://www.youtube.com/embed/SJrkhNskaUs?rel=0" frameborder="0" allowfullscreen&gt;&lt;/iframe&gt;</text:span></text:p>
      <text:h text:style-name="Heading_20_3" text:outline-level="3"><text:bookmark-start text:name="la.felicitat.a.la.feina.ii"/>La felicitat a la feina II<text:bookmark-end text:name="la.felicitat.a.la.feina.ii"/></text:h>
      <text:p text:style-name="Text_20_body">
I continuant amb la relació de consells pràctics, aquí en tens <text:span text:style-name="Strong_20_Emphasis">7</text:span> més:</text:p>
      <text:p text:style-name="Text_20_body"><text:span text:style-name="Source_20_Text">&lt;iframe width="420" height="315" src="http://www.youtube.com/embed/EUBzOzIVfLo?rel=0" frameborder="0" allowfullscreen&gt;&lt;/iframe&gt;</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