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6e91563ba2b4bd9183de1e7fa2838c63.jpg"/>
  <manifest:file-entry manifest:media-type="image/gif" manifest:full-path="Pictures/3b17d421691b2564ca94b38f99c1cd8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desarrollar.capacidades"/>Desarrollar capacidades<text:bookmark-end text:name="desarrollar.capacidades"/></text:h>
      <text:p text:style-name="Text_20_body"><draw:frame draw:style-name="medialeft" draw:name="" text:anchor-type="paragraph" draw:z-index="0" svg:width="4.0216666666667cm" svg:height="5.6091666666667cm"><draw:image xlink:href="Pictures/6e91563ba2b4bd9183de1e7fa2838c63.jpg" xlink:type="simple" xlink:show="embed" xlink:actuate="onLoad"/></draw:frame>
</text:p>
      <text:p text:style-name="Text_20_body"><text:a xlink:type="simple" xlink:href="http://www.lecturalia.com/libro/22182/mal-de-escuela">Mal de escuela</text:a></text:p>
      <text:h text:style-name="Heading_20_3" text:outline-level="3"><text:bookmark-start text:name="this.will.change.you.in.exactly.60.seconds"/>This will change you in exactly 60 seconds<text:bookmark-end text:name="this.will.change.you.in.exactly.60.seconds"/></text:h>
      <text:p text:style-name="Text_20_body"><draw:frame draw:style-name="medialeft" draw:name="" text:anchor-type="paragraph" draw:z-index="0" svg:width="0.97895833333333cm" svg:height="1.031875cm"><draw:image xlink:href="Pictures/3b17d421691b2564ca94b38f99c1cd83.gif" xlink:type="simple" xlink:show="embed" xlink:actuate="onLoad"/></draw:frame> ”<text:span text:style-name="Emphasis">Children see. Children do</text:span>”. En español, podríamos traducirlo por el viejo dicho de “<text:span text:style-name="Strong_20_Emphasis">los niños hacen lo que ven</text:span>”. </text:p>
      <text:p text:style-name="Text_20_body">Esta idea -la de que la verdadera educación se realiza a través del ejemplo- ha servido para rodar un impresionante anuncio de la organización australiana para la prevención del abuso infantil <text:a xlink:type="simple" xlink:href="http://napcan.org.au/">NAPCAN</text:a>. </text:p>
      <text:p text:style-name="Text_20_body">En el vídeo se ve a niños pequeños imitando comportamientos adultos, como gritar, golpear objetos, arrojar basura a la calle o amenazar a otras personas.</text:p>
      <text:p text:style-name="Text_20_body"><text:span text:style-name="Source_20_Text">&lt;div style="position:relative;height:0;padding-bottom:56.25%"&gt;&lt;iframe src="https://www.youtube.com/embed/4_MznjPwLhA?ecver=2" width="420" height="315" frameborder="0" style="position:absolute;width:100%;height:100%;left:0" allowfullscreen&gt;&lt;/iframe&gt;&lt;/div&gt;</text:span></text:p>
      <text:h text:style-name="Heading_20_3" text:outline-level="3"><text:bookmark-start text:name="this.kid.just.called.his.mom.an.angel"/>This Kid Just Called His Mom An Angel<text:bookmark-end text:name="this.kid.just.called.his.mom.an.angel"/></text:h>
      <text:p text:style-name="Text_20_body">
Otro vídeo que captura aquellos rasgos de la madre determinantes en el continuo de ensayo y error que conlleva crecer. El documento es realmente bello.</text:p>
      <text:p text:style-name="Text_20_body"><text:span text:style-name="Source_20_Text">&lt;iframe src="//player.vimeo.com/video/76834417" width="420" height="315" webkitallowfullscreen mozallowfullscreen allowfullscreen&gt;&lt;/iframe&gt;</text:span></text:p>
      <text:h text:style-name="Heading_20_3" text:outline-level="3"><text:bookmark-start text:name="karen.chengla.chica.que.aprendio.a.bailar.en.un.ano"/>Karen Cheng: la chica que aprendió a bailar en un año<text:bookmark-end text:name="karen.chengla.chica.que.aprendio.a.bailar.en.un.ano"/></text:h>
      <text:p text:style-name="Text_20_body">
<text:span text:style-name="Strong_20_Emphasis">Karen Cheng</text:span> decidió aprender a bailar en un año. El método de la joven consistió en obsesionarse con ello: se apuntó a clases, pero sobre todo practicó cada día con vídeos de YouTube. Empezó con prácticas cinco minutos al día y terminó bailando dos horas.</text:p>
      <text:p text:style-name="Text_20_body">Explica Cheng:</text:p>
      <text:p text:style-name="Text_20_body">……</text:p>
      <text:p text:style-name="Text_20_body">Cheng hizo exactamente lo mismo <text:span text:style-name="Strong_20_Emphasis">con su vida profesional</text:span> hace un tiempo. Trabajaba en Microsoft, pero era infeliz y decidió que deseaba cambiar de oficio y ser diseñadora. Se <text:span text:style-name="Emphasis">enseñó a sí misma</text:span> en seis meses y consiguió cambiar de trabajo. </text:p>
      <text:p text:style-name="Text_20_body">[el texto es de  <text:a xlink:type="simple" xlink:href="http://www.huffingtonpost.es/2013/07/12/story_n_3584532.html?ncid=edlinkusaolp00000009">El Huffington Post</text:a>]</text:p>
      <text:p text:style-name="Text_20_body"><text:span text:style-name="Source_20_Text">&lt;iframe width="420" height="315" src="//www.youtube.com/embed/daC2EPUh22w?rel=0" frameborder="0" allowfullscreen&gt;&lt;/iframe&gt;</text:span></text:p>
      <text:h text:style-name="Heading_20_3" text:outline-level="3"><text:bookmark-start text:name="el.alfarero.the.potter"/>El Alfarero [The Potter]<text:bookmark-end text:name="el.alfarero.the.potter"/></text:h>
      <text:p text:style-name="Text_20_body">
Este vídeo trata sobre <text:span text:style-name="Emphasis">el aprendiz</text:span> y la importancia del <text:span text:style-name="Strong_20_Emphasis">deseo por el saber hacer</text:span> y <text:span text:style-name="Strong_20_Emphasis">llegar a dominar el arte del maestro</text:span>, de conceder el tiempo que le corresponde [manual, cognitivo, emocional] al aprendizaje, del gusto por el trabajo que se realiza, del valor del esfuerzo, del método … Desde mi punto de vista recoge aquellos puntos sobre la artesanía que debemos rescatar e integrar a nuestro trabajo.</text:p>
      <text:p text:style-name="Text_20_body">[Aportación de <text:a xlink:type="simple" xlink:href="http://www.linkedin.com/pub/jaume-ferri/63/bba/4a4">Jaume Ferri</text:a>]</text:p>
      <text:p text:style-name="Text_20_body"><text:span text:style-name="Source_20_Text">&lt;iframe width="420" height="315" src="//www.youtube.com/embed/0oRXl7qQuy4?rel=0" frameborder="0" allowfullscreen&gt;&lt;/iframe&gt;&lt;/iframe&gt;</text:span></text:p>
      <text:h text:style-name="Heading_20_3" text:outline-level="3"><text:bookmark-start text:name="dona.estrangera"/>Dona estrangera<text:bookmark-end text:name="dona.estrangera"/></text:h>
      <text:p text:style-name="Text_20_body">
Éste es el videoclip de <text:span text:style-name="Emphasis">Manel</text:span> para “Dona Estrangera” [2008]. Personalmente me resulta impactante su visionado. A través de una música y de una letra que sirve de fondo a un contexto, que nos puede parecer incluso esperpéntico, nos muestra extraordinariamente cómo del cerebro se puede hacer un uso o un abuso y de cómo el exceso de racionalización y categorización del mundo puede ser realmente el muro que nos separe y nos convierta en tan sólo unos observadores de la vida de los demás. El final merece la pena…</text:p>
      <text:p text:style-name="Text_20_body"><text:span text:style-name="Source_20_Text">&lt;iframe width="420" height="315" src="http://www.youtube.com/embed/ySyN2RiRm38?rel=0" frameborder="0" allowfullscreen&gt;&lt;/iframe&gt;</text:span></text:p>
      <text:h text:style-name="Heading_20_3" text:outline-level="3"><text:bookmark-start text:name="el.punto.peter.h.reynolds"/>El Punto [Peter H. Reynolds]<text:bookmark-end text:name="el.punto.peter.h.reynolds"/></text:h>
      <text:p text:style-name="Text_20_body">
Este cuento nos habla de la importancia que depositar expectativas y confianza en las personas tiene en su desarrollo. También habla de crecimiento interior y de creatividad e incluso se puede extraer un apunte sobre el hecho de compartir el conocimiento para desarrollarse y crecer.</text:p>
      <text:p text:style-name="Text_20_body">[Aportación de <text:a xlink:type="simple" xlink:href="http://www.linkedin.com/pub/carlos-garcia-cuevas/2b/b20/550">Carlos García</text:a>]</text:p>
      <text:p text:style-name="Text_20_body"><text:span text:style-name="Source_20_Text">&lt;iframe width="420" height="315" src="http://www.youtube.com/embed/-3NLjd8zzYw?rel=0" frameborder="0" allowfullscreen&gt;&lt;/iframe&gt;</text:span></text:p>
      <text:h text:style-name="Heading_20_3" text:outline-level="3"><text:bookmark-start text:name="the.misguided.monk"/>The Misguided Monk<text:bookmark-end text:name="the.misguided.monk"/></text:h>
      <text:p text:style-name="Text_20_body">
Este entrañable corto de <text:span text:style-name="Strong_20_Emphasis">Tom Long</text:span> puede desatar diferentes ideas o simplemente agradar por la espiritualidad sencilla de la historia. A mí me lleva a pensar que el crecimiento personal no excluye la compañía de los demás y que <text:span text:style-name="Emphasis">jugar</text:span> puede estar en sintonía con los propósitos más elevados …</text:p>
      <text:p text:style-name="Text_20_body"><text:span text:style-name="Source_20_Text">&lt;iframe width="420" height="315" src="http://www.youtube.com/embed/mQQ3BdjCc4I?rel=0" frameborder="0" allowfullscreen&gt;&lt;/iframe&gt;</text:span></text:p>
      <text:h text:style-name="Heading_20_3" text:outline-level="3"><text:bookmark-start text:name="salute.to.all.mothers"/>Salute to all Mothers<text:bookmark-end text:name="salute.to.all.mothers"/></text:h>
      <text:p text:style-name="Text_20_body">
<text:a xlink:type="simple" xlink:href="http://es.wikipedia.org/wiki/Procter_%26_Gamble">P&amp;G</text:a> consigue con este vídeo subrayar el papel de la madre en canalizar el talento natural de cada uno de nosotros. Me ha parecido encontrar alguna pista de esos valores tan necesarios en las organizaciones a la hora de gestionar el talento. Detectarlos y ponerles nombre podría ser uno de los ejercicios relacionados con este visionado …</text:p>
      <text:p text:style-name="Text_20_body">[<text:span text:style-name="Emphasis">Vía</text:span><text:a xlink:type="simple" xlink:href="http://memoriasdelfuturoimperfecto.blogspot.com.es/"> Fernando de la Riba</text:a>]</text:p>
      <text:p text:style-name="Text_20_body"><text:span text:style-name="Source_20_Text">&lt;iframe width="420" height="315" src="//www.youtube.com/embed/ZKA6CKofDTs?rel=0" frameborder="0" allowfullscreen&gt;&lt;/iframe&gt;</text:span></text:p>
      <text:h text:style-name="Heading_20_3" text:outline-level="3"><text:bookmark-start text:name="atrevete.a.vencer.tus.miedos"/>Atrévete a vencer tus miedos<text:bookmark-end text:name="atrevete.a.vencer.tus.miedos"/></text:h>
      <text:p text:style-name="Text_20_body">
A veces se insiste demasiado en el desarrollo de actitudes o de determinados tipos de competencias [emocionales] que emergerían espontáneamente si se detectaran los <text:span text:style-name="Strong_20_Emphasis">miedos</text:span> que las bloquean. Quizás sea ésta una de las condiciones indispensables para el desarrollo y crecimiento personal y profesional, <text:span text:style-name="Strong_20_Emphasis">superar primero aquellos miedos que lo obstaculizan</text:span>.</text:p>
      <text:p text:style-name="Text_20_body"><text:span text:style-name="Source_20_Text">&lt;iframe width="420" height="315" src="http://www.youtube.com/embed/qTSYqRmxQaA?rel=0" frameborder="0" allowfullscreen&gt;&lt;/iframe&gt;</text:span></text:p>
      <text:h text:style-name="Heading_20_3" text:outline-level="3"><text:bookmark-start text:name="bobby.mcferrin.demuestra.el.poder.de.la.escala.pentatonica"/>Bobby McFerrin demuestra el poder de la escala pentatónica<text:bookmark-end text:name="bobby.mcferrin.demuestra.el.poder.de.la.escala.pentatonica"/></text:h>
      <text:p text:style-name="Text_20_body">
Aparte de lo extraordinario de la ponencia, este vídeo permite reflexionar sobre la confianza y la capacidad de riesgo exhibida por el ponente para facilitar el proceso de aprendizaje. De hecho, explicar la naturaleza de la escala pentatónica se puede hacer de otras maneras mucho más convencionales, pero no hubiera sido lo mismo …</text:p>
      <text:p text:style-name="Text_20_body"><text:span text:style-name="Source_20_Text">&lt;iframe title="YouTube video player" width="420" height="315" src="http://www.youtube.com/embed/ne6tB2KiZuk" frameborder="0" allowfullscreen&gt;&lt;/iframe&gt;</text:span></text:p>
      <text:h text:style-name="Heading_20_3" text:outline-level="3"><text:bookmark-start text:name="es.posible.cambiar.el.mundo"/>¿Es posible cambiar el mundo?<text:bookmark-end text:name="es.posible.cambiar.el.mundo"/></text:h>
      <text:p text:style-name="Text_20_body">
Éste es un fragmento de <text:a xlink:type="simple" xlink:href="http://es.wikipedia.org/wiki/Cadena_de_favores">Cadena de favores</text:a>, una película que explora de manera sobrecogedora el tema de la colaboración. En este visionado se refleja la importancia, en los procesos de desarrollo, de generar “posibilidades” en la mente de las personas. Muy interesante también para reflexionar sobre cuál es la semilla de la transformación.</text:p>
      <text:p text:style-name="Text_20_body"><text:span text:style-name="Source_20_Text">&lt;iframe width="420" height="315" src="http://www.youtube.com/embed/cVZCHtykTDc?rel=0" frameborder="0" allowfullscreen&gt;&lt;/iframe&gt;</text:span></text:p>
      <text:h text:style-name="Heading_20_3" text:outline-level="3"><text:bookmark-start text:name="ken.robinson.dice.que.las.escuelas.matan.la.creatividad"/>Ken Robinson dice que las escuelas matan la creatividad<text:bookmark-end text:name="ken.robinson.dice.que.las.escuelas.matan.la.creatividad"/></text:h>
      <text:p text:style-name="Text_20_body">
A continuación siguen dos charlas de <text:span text:style-name="Strong_20_Emphasis"> Sir Ken Robinson </text:span>, famosas por plantear alternativas al sistema educativo convencional y una reflexión sobre los procesos de desarrollo de las personas en general. En esta primera expone la idea de nutrirnos de la creatividad de los alumnos y no de desaprovecharla.</text:p>
      <text:p text:style-name="Text_20_body"><text:span text:style-name="Source_20_Text">&lt;iframe src="http://embed.ted.com/talks/lang/es/ken_robinson_says_schools_kill_creativity.html" width="560" height="315" frameborder="0" scrolling="no" webkitAllowFullScreen mozallowfullscreen allowFullScreen&gt;&lt;/iframe&gt;</text:span></text:p>
      <text:h text:style-name="Heading_20_3" text:outline-level="3"><text:bookmark-start text:name="a.iniciar.la.revolucion.del.aprendizaje"/>¡A iniciar la revolución del aprendizaje!<text:bookmark-end text:name="a.iniciar.la.revolucion.del.aprendizaje"/></text:h>
      <text:p text:style-name="Text_20_body">
En esta otra argumenta a favor de un cambio radical en las escuelas estándar hacia el aprendizaje personalizado, es decir, crear aquellas condiciones donde el talento natural de los niños pueda desarrollarse.</text:p>
      <text:p text:style-name="Text_20_body"><text:span text:style-name="Source_20_Text">&lt;iframe src="http://embed.ted.com/talks/lang/es/sir_ken_robinson_bring_on_the_revolution.html" width="560" height="315" frameborder="0" scrolling="no" webkitAllowFullScreen mozallowfullscreen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