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6c01b1a349bf2ae7af8d791509595666.jpg"/>
  <manifest:file-entry manifest:media-type="image/gif" manifest:full-path="Pictures/3b17d421691b2564ca94b38f99c1cd8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comunicar"/>Comunicar<text:bookmark-end text:name="comunicar"/></text:h>
      <text:p text:style-name="Text_20_body">
<draw:frame draw:style-name="medialeft" draw:name="" text:anchor-type="paragraph" draw:z-index="0" svg:width="5.9795833333333cm" svg:height="4.4979166666667cm"><draw:image xlink:href="Pictures/6c01b1a349bf2ae7af8d791509595666.jpg" xlink:type="simple" xlink:show="embed" xlink:actuate="onLoad"/></draw:frame>
…</text:p>
      <text:p text:style-name="Text_20_body"><text:a xlink:type="simple" xlink:href="http://blog.cumclavis.net/2009/12/la-artesania-en-la-palabra.html">"La artesanía en la palabra"</text:a></text:p>
      <text:h text:style-name="Heading_20_3" text:outline-level="3"><text:bookmark-start text:name="contacto"/>Contacto<text:bookmark-end text:name="contacto"/></text:h>
      <text:p text:style-name="Text_20_body"><draw:frame draw:style-name="medialeft" draw:name="" text:anchor-type="paragraph" draw:z-index="0" svg:width="0.97895833333333cm" svg:height="1.031875cm"><draw:image xlink:href="Pictures/3b17d421691b2564ca94b38f99c1cd83.gif" xlink:type="simple" xlink:show="embed" xlink:actuate="onLoad"/></draw:frame> Este vídeo nos muestra, en clave de humor, hasta qué punto las tecnologías de la comunicación han llegado a desconectarnos del ”<text:span text:style-name="Emphasis">aquí y ahora</text:span>”</text:p>
      <text:p text:style-name="Text_20_body"><text:span text:style-name="Source_20_Text">&lt;iframe width="420" height="315" src="https://www.youtube.com/embed/FP4-pnAFTgQ" frameborder="0" allowfullscreen&gt;&lt;/iframe&gt;</text:span></text:p>
      <text:h text:style-name="Heading_20_3" text:outline-level="3"><text:bookmark-start text:name="si.te.lo.explican.con.futbol.lo.entiendes"/>Si te lo explican con futbol lo entiendes<text:bookmark-end text:name="si.te.lo.explican.con.futbol.lo.entiendes"/></text:h>
      <text:p text:style-name="Text_20_body">
Magníficos estos cortos donde cuatro mujeres les explican a sus compañeros algo relacionado con la vida cotidiana utilizando <text:span text:style-name="Strong_20_Emphasis">la metáfora del futbol</text:span> <text:span text:style-name="Emphasis">para que lo puedan comprender mejor</text:span>.</text:p>
      <text:p text:style-name="Text_20_body">[Vía <text:a xlink:type="simple" xlink:href="http://josanlatorre.wordpress.com/">José Antonio Latorre</text:a>]</text:p>
      <text:p text:style-name="Text_20_body"><text:span text:style-name="Source_20_Text">&lt;div style="position:relative;height:0;padding-bottom:56.25%"&gt;&lt;iframe src="https://www.youtube.com/embed/_vDJMs8_dMA?ecver=2" width=420" height="315" frameborder="0" style="position:absolute;width:100%;height:100%;left:0" allowfullscreen&gt;&lt;/iframe&gt;&lt;/div&gt;</text:span></text:p>
      <text:h text:style-name="Heading_20_3" text:outline-level="3"><text:bookmark-start text:name="yo.tb.tq"/>"Yo tb tq"<text:bookmark-end text:name="yo.tb.tq"/></text:h>
      <text:p text:style-name="Text_20_body">Un vídeo más que trata sobre <text:span text:style-name="Strong_20_Emphasis">la ventaja de la comunicación cara a cara</text:span> y los peligros que conlleva no tener e cuenta que la comunicación virtual no soporta la complejidad de una relación.</text:p>
      <text:p text:style-name="Text_20_body"><text:span text:style-name="Source_20_Text">&lt;iframe width="420" height="315" src="//www.youtube.com/embed/Zf-YtUuYCDE" frameborder="0" allowfullscreen&gt;&lt;/iframe&gt;</text:span></text:p>
      <text:h text:style-name="Heading_20_3" text:outline-level="3"><text:bookmark-start text:name="koda.in.kindergarten.holiday.concert"/>KODA in Kindergarten Holiday Concert<text:bookmark-end text:name="koda.in.kindergarten.holiday.concert"/></text:h>
      <text:p text:style-name="Text_20_body">
Era su actuación de Navidad y no quería que nadie se lo perdiera. Tampoco sus padres. Claire Koch, la niña de cinco años que aparece en el vídeo, nació de dos padres sordos y su primer idioma fue el lenguaje de señas americano. Por eso, para que sus padres pudieran entender la letra de la canción, sorprendió a todos cuando se puso a cantar también en el lenguaje de signos. </text:p>
      <text:p text:style-name="Text_20_body">[Vía <text:a xlink:type="simple" xlink:href="http://www.huffingtonpost.es/2013/12/15/nina-lenguaje-de-signos-_n_4449170.html?utm_hp_ref=spain">El Huffington post</text:a>]</text:p>
      <text:p text:style-name="Text_20_body"><text:span text:style-name="Source_20_Text">&lt;iframe width="420" height="315" src="//www.youtube.com/embed/zQeygYqOn8g?rel=0" frameborder="0" allowfullscreen&gt;&lt;/iframe&gt;</text:span></text:p>
      <text:h text:style-name="Heading_20_3" text:outline-level="3"><text:bookmark-start text:name="cupidity.-.kismet.diner"/>Cupidity - Kismet Diner<text:bookmark-end text:name="cupidity.-.kismet.diner"/></text:h>
      <text:p text:style-name="Text_20_body">
No es suficiente con “querer decir”, también es muy importante utilizar el canal y el lenguaje adecuado. Ésta es una de aquellas cosas que se deben decir siempre que hablamos de comunicación y la lección más evidente de este vídeo. También podemos ver otros detalles como el papel del jefe en detectar y potenciar las capacidades de la camarera y una historia que a pesar de parecer un poco azucarada tampoco está tan mal;-)</text:p>
      <text:p text:style-name="Text_20_body"><text:span text:style-name="Source_20_Text">&lt;iframe width="420" height="315" src="//www.youtube.com/embed/bbK0KqtuyFM?rel=0" frameborder="0" allowfullscreen&gt;&lt;/iframe&gt;</text:span></text:p>
      <text:h text:style-name="Heading_20_3" text:outline-level="3"><text:bookmark-start text:name="ni.una.sola.palabra.de.amor"/>Ni una sola palabra de amor<text:bookmark-end text:name="ni.una.sola.palabra.de.amor"/></text:h>
      <text:p text:style-name="Text_20_body">
“”<text:a xlink:type="simple" xlink:href="http://www.elninorodriguez.com/">El Niño Rodríguez</text:a></text:p>
      <text:p text:style-name="Text_20_body">A parte de la excelente interpretación de <text:a xlink:type="simple" xlink:href="http://andreacarballo.tumblr.com/">Andrea Carballo</text:a>, este vídeo es muy, muy bueno y sirve para un análisis de la comunicación interpersonal en cualquiera de sus vertientes, articulatoria, emocional, sentimental…, la que sea.</text:p>
      <text:p text:style-name="Text_20_body">Aquí tienes un artículo de <text:a xlink:type="simple" xlink:href="http://www.huffingtonpost.es/2013/08/28/ni-una-sola-palabra-de-amor-corto_n_3827938.html">El Huffington post</text:a> por si te apetece saber cómo acabó la historia.</text:p>
      <text:p text:style-name="Text_20_body"><text:span text:style-name="Source_20_Text">&lt;iframe src="//player.vimeo.com/video/47270199" width="420" height="315" frameborder="0" webkitallowfullscreen mozallowfullscreen allowfullscreen&gt;&lt;/iframe&gt; &lt;p&gt;&lt;a href="http://vimeo.com/47270199"&lt;/a&gt;.&lt;/p&gt;</text:span></text:p>
      <text:h text:style-name="Heading_20_3" text:outline-level="3"><text:bookmark-start text:name="i.forgot.my.phone"/>I Forgot My Phone<text:bookmark-end text:name="i.forgot.my.phone"/></text:h>
      <text:p text:style-name="Text_20_body">
Este vídeo habla sobre la <text:span text:style-name="Strong_20_Emphasis">incomunicación en un entorno saturado de comunicación</text:span> narrando un día cualquiera en la vida de una mujer, en la que tiene que ver cómo la gente que le rodea prefiere entretenerse con el móvil en lugar de disfrutar de su compañía. </text:p>
      <text:p text:style-name="Text_20_body">El secreto del éxito que ha tenido este vídeo es, seguramente, haber logrado que los espectadores se identifiquen con los protagonistas en algún momento. El corto está dirigido por Miles Crawford a partir de la idea de Charlene deGuzman, la protagonista. </text:p>
      <text:p text:style-name="Text_20_body">[Vía  <text:a xlink:type="simple" xlink:href="http://www.huffingtonpost.es/2013/08/25/i-forgot-my-phone_n_3813520.html?utm_hp_ref=spain">The Huffington Post</text:a>]</text:p>
      <text:p text:style-name="Text_20_body"><text:span text:style-name="Source_20_Text">&lt;iframe width="420" height="315" src="//www.youtube.com/embed/OINa46HeWg8?rel=0" frameborder="0" allowfullscreen&gt;&lt;/iframe&gt;</text:span></text:p>
      <text:h text:style-name="Heading_20_3" text:outline-level="3"><text:bookmark-start text:name="whatsapp"/>Whatsapp<text:bookmark-end text:name="whatsapp"/></text:h>
      <text:p text:style-name="Text_20_body">
Sobre los espacios que ocupa la mensajería instantánea en nuestra comunicación actual y, además, <text:span text:style-name="Emphasis">”porqué la gente puede dejar de hablarte”</text:span>. Muy divertido… </text:p>
      <text:p text:style-name="Text_20_body"><text:span text:style-name="Source_20_Text">&lt;iframe width="420" height="315" src="//www.youtube.com/embed/j9Tt344IPIg?rel=0" frameborder="0" allowfullscreen&gt;&lt;/iframe&gt;</text:span></text:p>
      <text:h text:style-name="Heading_20_3" text:outline-level="3"><text:bookmark-start text:name="marina.abramovic.y.ulayel.artista.esta.presente"/>Marina Abramović y Ulay: 'El artista está presente'<text:bookmark-end text:name="marina.abramovic.y.ulayel.artista.esta.presente"/></text:h>
      <text:p text:style-name="Text_20_body">
<text:span text:style-name="Strong_20_Emphasis">Marina Abramovic</text:span> se define a ella misma como la abuela del performance. Esta artista serbia comenzó su carrera en los años 70. Poco después se mudó a Amsterdam y allí conoció a <text:span text:style-name="Strong_20_Emphasis">Ulay</text:span>, con el que creó el colectivo <text:span text:style-name="Emphasis">'The other'</text:span>. Tras una intensa relación de diez años la pareja puso punto y final a su amor de la siguiente manera: caminaron por la gran muralla china, cada uno por un extremo, se encontraron en un punto intermedio y se dieron un abrazo para no volver a verse nunca más…</text:p>
      <text:p text:style-name="Text_20_body">En 2010 Marina organizó una performance en el <text:span text:style-name="Strong_20_Emphasis">MoMa</text:span> [NYC] llamada <text:span text:style-name="Emphasis">'El artista está presente'</text:span>. Sentada, cabizbaja y en silencio, una mesa la separa del visitante. En cada encuentro Marina levanta la vista para mirarle directamente a los ojos durante un minuto.</text:p>
      <text:p text:style-name="Text_20_body">Lo que no esperaba es que uno de los que se sentaron frente a ella fuera su ex pareja Ulay al que no veía desde hacía 23 años. El que fue el amor de su vida, estaba allí sentado, en silencio, mirándola…</text:p>
      <text:p text:style-name="Text_20_body">La alta carga emotiva de este vídeo puede sernos útil para muchas cosas, una de ellas es la de registrar la profundidad del mensaje y la infinidad de contenidos que se pueden transmitir sin pronunciar una palabra [de ahí que haya decidido colocarlo en este apartado de “comunicación”].  Otro es el de explorar nuestras emociones ante el impacto y la belleza del encuentro. </text:p>
      <text:p text:style-name="Text_20_body">[Aportación de Marta Díaz de Olarte]</text:p>
      <text:p text:style-name="Text_20_body"><text:span text:style-name="Source_20_Text">&lt;iframe width="420" height="315" src="//www.youtube.com/embed/OS0Tg0IjCp4?rel=0" frameborder="0" allowfullscreen&gt;&lt;/iframe&gt;</text:span></text:p>
      <text:h text:style-name="Heading_20_3" text:outline-level="3"><text:bookmark-start text:name="el.vendedor.de.humo"/>El Vendedor de Humo<text:bookmark-end text:name="el.vendedor.de.humo"/></text:h>
      <text:p text:style-name="Text_20_body">
El Vendedor de Humo es un cortometraje de animación realizado íntegramente por los alumnos de la promoción de Octubre de 2010 de PrimerFrame.com y nominado este año [2013] a los premios Goya. Esta película puede tener diferentes aplicaciones y también sugiere muchas cosas, una de ellas es que no es que el humo sea inútil, sino que lo realmente malo es no saber que se trata tan sólo de humo y que necesita sus propias condiciones para ser útil…</text:p>
      <text:p text:style-name="Text_20_body">[<text:span text:style-name="Emphasis">Vía</text:span>  <text:a xlink:type="simple" xlink:href="http://www.enpalabras.com/blog/">Isabel Iglesias</text:a>]</text:p>
      <text:p text:style-name="Text_20_body">
<text:span text:style-name="Source_20_Text">&lt;div style="position:relative;height:0;padding-bottom:56.25%"&gt;&lt;iframe src="https://www.youtube.com/embed/dwWqMgddes4?ecver=2" width="420" height="315" frameborder="0" style="position:absolute;width:100%;height:100%;left:0" allowfullscreen&gt;&lt;/iframe&gt;&lt;/div&gt;</text:span></text:p>
      <text:h text:style-name="Heading_20_3" text:outline-level="3"><text:bookmark-start text:name="un.camino.de.postit"/>Un camino de Postit<text:bookmark-end text:name="un.camino.de.postit"/></text:h>
      <text:p text:style-name="Text_20_body">
De hecho ya sabemos que, en comunicación, conviene estructurar el mensaje <text:span text:style-name="Emphasis">atendiendo al punto de vista de la persona a la que va dirigido</text:span> y nunca dar por supuesto que ese punto de vista es el mismo que el nuestro. Fíjate en lo que puede suceder de no tener en cuenta  este detalle…</text:p>
      <text:p text:style-name="Text_20_body">[<text:span text:style-name="Emphasis">Aportado por</text:span>  <text:a xlink:type="simple" xlink:href="http://josanlatorre.wordpress.com/">José Antonio Latorre</text:a>]</text:p>
      <text:p text:style-name="Text_20_body"><text:span text:style-name="Source_20_Text">&lt;iframe width="420" height="315" src="https://www.youtube.com/embed/wz7atYqluyY" frameborder="0" allowfullscreen&gt;&lt;/iframe&gt;</text:span></text:p>
      <text:h text:style-name="Heading_20_3" text:outline-level="3"><text:bookmark-start text:name="que.es.eso"/>¿Qué es eso?<text:bookmark-end text:name="que.es.eso"/></text:h>
      <text:p text:style-name="Text_20_body">
Éste es uno de esos cortos sencillos con un contenido tan denso que los hace difíciles de etiquetar. Lo hago aquí porque refleja a la perfección cómo el contenido de la comunicación no coincide necesariamente con lo que se está diciendo y la necesidad de escuchar la intención de lo que se nos dice en aquello que se expresa. Es un gran visionado que tiene un alto componente emotivo. [<text:span text:style-name="Emphasis">Aportado por Marta Díaz de Olarte</text:span>]</text:p>
      <text:p text:style-name="Text_20_body"><text:span text:style-name="Source_20_Text"> &lt;iframe width="420" height="315" src="http://www.youtube.com/embed/-uuIjcO5XT0?rel=0" frameborder="0" allowfullscreen&gt;&lt;/iframe&gt;</text:span></text:p>
      <text:h text:style-name="Heading_20_3" text:outline-level="3"><text:bookmark-start text:name="que.quiere.decir.virgen"/>¿Qué quiere decir virgen?<text:bookmark-end text:name="que.quiere.decir.virgen"/></text:h>
      <text:p text:style-name="Text_20_body">
Y es que sale a cuenta considerar que existen otras realidades y preocupaciones a parte de las nuestras y de que merece la pena preocuparse un poco de lo que realmente se nos está diciendo…</text:p>
      <text:p text:style-name="Text_20_body">[<text:span text:style-name="Emphasis">Vía</text:span>  <text:a xlink:type="simple" xlink:href="http://lolaurbano.wordpress.com/"> Lola Urbano</text:a>]</text:p>
      <text:p text:style-name="Text_20_body"><text:span text:style-name="Source_20_Text">&lt;iframe width="420" height="315" src="http://www.youtube.com/embed/h_QygKaDaZs?rel=0" frameborder="0" allowfullscreen&gt;&lt;/iframe&gt;</text:span></text:p>
      <text:h text:style-name="Heading_20_3" text:outline-level="3"><text:bookmark-start text:name="el.valor.de.las.palabras"/>El valor de las palabras<text:bookmark-end text:name="el.valor.de.las.palabras"/></text:h>
      <text:p text:style-name="Text_20_body">
Magnífica manera de ilustrar la importancia de cuidar la estructuración del mensaje y de atender al  “cómo” comunicamos para comprender la respuesta que obtenemos del entorno. </text:p>
      <text:p text:style-name="Text_20_body"><text:span text:style-name="Source_20_Text">&lt;iframe width="420" height="315" src="http://www.youtube.com/embed/TDzuqZh5tu0?rel=0" frameborder="0" allowfullscreen&gt;&lt;/iframe&gt;</text:span></text:p>
      <text:h text:style-name="Heading_20_3" text:outline-level="3"><text:bookmark-start text:name="tengo.que.compartir.el.musical"/>¡Tengo que compartir! El Musical<text:bookmark-end text:name="tengo.que.compartir.el.musical"/></text:h>
      <text:p text:style-name="Text_20_body">
Un ejemplo de innovación en presentaciones y de comunicación efectiva en torno a la presentación de una aplicación para redes sociales.</text:p>
      <text:p text:style-name="Text_20_body"><text:span text:style-name="Source_20_Text">&lt;iframe width="420" height="315" src="http://www.youtube.com/embed/soAk3F0wX9s?rel=0" frameborder="0" allowfullscreen&gt;&lt;/iframe&gt;</text:span></text:p>
      <text:h text:style-name="Heading_20_3" text:outline-level="3"><text:bookmark-start text:name="outside.the.inbox"/>Outside the inbox<text:bookmark-end text:name="outside.the.inbox"/></text:h>
      <text:p text:style-name="Text_20_body">
El vídeo que sigue relata la experiencia de un profesional que ha sustituido el e-mail para otras herramientas colaborativas y, de este modo, añadir valor a la comunicación en su entorno laboral. [<text:span text:style-name="Emphasis">Aportado por</text:span> <text:a xlink:type="simple" xlink:href="http://paulinoetxebeste.blogspot.com.es/">Paulino Etxebeste</text:a>]</text:p>
      <text:p text:style-name="Text_20_body"><text:span text:style-name="Source_20_Text">&lt;iframe width="420" height="315" src="http://www.youtube.com/embed/d-ZkUZU0DTo?rel=0" frameborder="0" allowfullscreen&gt;&lt;/iframe&gt;</text:span></text:p>
      <text:h text:style-name="Heading_20_3" text:outline-level="3"><text:bookmark-start text:name="el.coro.de.lost"/>El Coro de Lost<text:bookmark-end text:name="el.coro.de.lost"/></text:h>
      <text:p text:style-name="Text_20_body">
Y aquí tienes una muestra de otros formatos alternativos para trasladar un mensaje con un alto impacto comunicativo …</text:p>
      <text:p text:style-name="Text_20_body"><text:span text:style-name="Source_20_Text">&lt;iframe width="420" height="315" src="http://www.youtube.com/embed/Dl4lHdtuizw?rel=0" frameborder="0" allowfullscreen&gt;&lt;/iframe&gt;</text:span></text:p>
      <text:h text:style-name="Heading_20_3" text:outline-level="3"><text:bookmark-start text:name="hablando.metaforicamente"/>Hablando metafóricamente<text:bookmark-end text:name="hablando.metaforicamente"/></text:h>
      <text:p text:style-name="Text_20_body">
Interesante esta charla de <text:span text:style-name="Strong_20_Emphasis"> James Geary </text:span> donde expone cómo las metáforas que se suelen utilizar pueden influir de manera determinante en la toma de decisiones. </text:p>
      <text:p text:style-name="Text_20_body"><text:span text:style-name="Source_20_Text">&lt;iframe src="http://embed.ted.com/talks/lang/es/james_geary_metaphorically_speaking.html" width="560" height="315" frameborder="0" scrolling="no" webkitAllowFullScreen mozallowfullscreen allowFullScreen&gt;&lt;/iframe&gt;</text:span></text:p>
      <text:h text:style-name="Heading_20_3" text:outline-level="3"><text:bookmark-start text:name="maneras.para.escuchar.mejor"/>5 maneras para escuchar mejor<text:bookmark-end text:name="maneras.para.escuchar.mejor"/></text:h>
      <text:p text:style-name="Text_20_body">
El experto en sonido <text:span text:style-name="Strong_20_Emphasis"> Julian Treasure </text:span>, afirma que “estamos perdiendo nuestra capacidad para escuchar”. En esta breve charla, Treasure comparte 5 maneras para volver a sintonizar nuestros oídos y escuchar de forma consciente a otras personas y al mundo que nos rodea.</text:p>
      <text:p text:style-name="Text_20_body"><text:span text:style-name="Source_20_Text">&lt;iframe src="http://embed.ted.com/talks/lang/es/julian_treasure_5_ways_to_listen_better.html" width="560" height="315" frameborder="0" scrolling="no" webkitAllowFullScreen mozallowfullscreen allowFullScreen&gt;&lt;/iframe&gt;</text:span></text:p>
      <text:h text:style-name="Heading_20_3" text:outline-level="3"><text:bookmark-start text:name="laura.trice.nos.invita.a.decir.gracias"/>Laura Trice nos invita a decir "gracias"<text:bookmark-end text:name="laura.trice.nos.invita.a.decir.gracias"/></text:h>
      <text:p text:style-name="Text_20_body">
En esta charla engañosamente simple de tan sólo 3 minutos, la Dra. <text:span text:style-name="Strong_20_Emphasis"> Laura Trice </text:span> reflexiona sobre el poder de la palabra mágica “<text:span text:style-name="Strong_20_Emphasis"> gracias </text:span>” (para profundizar en una amistad, reparar lazos, hacer saber a otra persona qué significa para nosotros …).</text:p>
      <text:p text:style-name="Text_20_body"><text:span text:style-name="Source_20_Text">&lt;iframe src="http://embed.ted.com/talks/lang/es/laura_trice_suggests_we_all_say_thank_you.html" width="560" height="315" frameborder="0" scrolling="no" webkitAllowFullScreen mozallowfullscreen allowFullScreen&gt;&lt;/iframe&gt;</text:span></text:p>
      <text:h text:style-name="Heading_20_3" text:outline-level="3"><text:bookmark-start text:name="bertsolari.piloto"/>Bertsolari [Piloto]<text:bookmark-end text:name="bertsolari.piloto"/></text:h>
      <text:p text:style-name="Text_20_body">
En este vídeo se explica la técnica que utilizan los <text:a xlink:type="simple" xlink:href="http://es.wikipedia.org/wiki/Versolari">bertsolari</text:a> para hacer sus ”<text:span text:style-name="Emphasis">bertsoak</text:span>”. Es muy interesante el proceso de construcción a la inversa y todos aquellos elementos que tienen en cuenta a la hora de elaborarlos. Recomiendo especialmente este vídeo para conocer y disfrutar de la intensidad de una tradición profundamente humana.[<text:span text:style-name="Emphasis">Aportado por Ane Villa</text:span>]</text:p>
      <text:p text:style-name="Text_20_body"><text:span text:style-name="Source_20_Text">&lt;iframe src="http://player.vimeo.com/video/9356906" width="560" height="315" frameborder="0"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