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a2dfd59939e30bd9361063bea7e3de8f.jpg"/>
  <manifest:file-entry manifest:media-type="image/gif" manifest:full-path="Pictures/3b17d421691b2564ca94b38f99c1cd8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iniciativa.social"/>Iniciativa Social<text:bookmark-end text:name="iniciativa.social"/></text:h>
      <text:p text:style-name="Text_20_body">
<draw:frame draw:style-name="medialeft" draw:name="" text:anchor-type="paragraph" draw:z-index="0" svg:width="5.9795833333333cm" svg:height="4.0745833333333cm"><draw:image xlink:href="Pictures/a2dfd59939e30bd9361063bea7e3de8f.jpg" xlink:type="simple" xlink:show="embed" xlink:actuate="onLoad"/></draw:frame>
<text:span text:style-name="Emphasis">Aprender de la historia, de la experiencia de tantas organizaciones solidarias para estar abiertos y abiertas a lo que esta cogiendo forma ahora mismo. Reconocer la historia para construir lo nuevo. [Asier Gallastegui]</text:span></text:p>
      <text:h text:style-name="Heading_20_3" text:outline-level="3"><text:bookmark-start text:name="esto.ha.de.acabar"/>Esto ha de acabar<text:bookmark-end text:name="esto.ha.de.acabar"/></text:h>
      <text:p text:style-name="Text_20_body">
<draw:frame draw:style-name="media" draw:name="" text:anchor-type="as-char" draw:z-index="0" svg:width="0.97895833333333cm" svg:height="1.031875cm"><draw:image xlink:href="Pictures/3b17d421691b2564ca94b38f99c1cd83.gif" xlink:type="simple" xlink:show="embed" xlink:actuate="onLoad"/></draw:frame> Jacque Fresco (Brooklyn, Nueva York, 13 de marzo de 1916) es un autodidacta diseñador industrial, futurista e ingeniero social, autor, conferencista, inventor y pionero en la ingeniería de los factores humanos; residente en Venus, Florida, Estados Unidos. Fresco ha trabajado como diseñador e inventor, abarcando desde las innovaciones biomédicas a sistemas sociales totalmente integrados. Su visión optimista y su deseo de crear soluciones que beneficien al máximo a la mayor cantidad de gente posible provienen de su experiencia durante la Gran Depresión de 1929.</text:p>
      <text:p text:style-name="Text_20_body">En 1995 fundó The Venus Project (Proyecto Venus) y la organización sin fines de lucro Future by Design junto a Roxanne Meadows, lo cual refleja la culminación de vida de trabajo de Fresco. Actualmente, escribe y presenta conferencias sobre temas que abarcan desde el diseño holístico de ciudades sostenibles, hasta eficiencia energética, gestión de recursos naturales y automatización avanzada, enfocándose en los beneficios que esto traerá a la sociedad. <text:a xlink:type="simple" xlink:href="http://es.wikipedia.org/wiki/Jacque_Fresco">wikipedia</text:a>]</text:p>
      <text:p text:style-name="Text_20_body">
<text:span text:style-name="Source_20_Text">&lt;iframe width="420" height="315" src="https://www.youtube.com/embed/SYF72pykyRg" frameborder="0" allowfullscreen&gt;&lt;/iframe&gt;</text:span></text:p>
      <text:h text:style-name="Heading_20_3" text:outline-level="3"><text:bookmark-start text:name="the.social.coin"/>The Social Coin<text:bookmark-end text:name="the.social.coin"/></text:h>
      <text:p text:style-name="Text_20_body">
<text:span text:style-name="Strong_20_Emphasis"> The Social Coin </text:span> es una empresa sin ánimo de lucro que se dedica a fabricar y distribuir monedas que inician cadenas de <text:span text:style-name="Strong_20_Emphasis">acciones desinteresadas</text:span> que se pueden seguir y medir. Estas monedas simbolizan el compromiso, la entrega, la confianza y la empatía. Con cada una de ellas se inicia una cadena de acciones desinteresadas que quedan escritas en su página <text:a xlink:type="simple" xlink:href="http://thesocialcoin.org/es/">web</text:a>. Cada moneda tiene un código único con el que se pueden seguir todas las historias de ayuda que ha generado. Además, todas las monedas son <text:span text:style-name="Strong_20_Emphasis">biodegradables</text:span> y como dentro llevan una semilla que los dota de vida propia, se pueden plantar al final de la cadena.</text:p>
      <text:p text:style-name="Text_20_body"><text:span text:style-name="Source_20_Text">&lt;iframe width="420" height="315" src="//www.youtube.com/embed/VJAI7036iDI?rel=0" frameborder="0" allowfullscreen&gt;&lt;/iframe&gt;</text:span></text:p>
      <text:h text:style-name="Heading_20_3" text:outline-level="3"><text:bookmark-start text:name="dar.la.cara"/>Dar la cara<text:bookmark-end text:name="dar.la.cara"/></text:h>
      <text:p text:style-name="Text_20_body">
Éste es el trabajo de los alumnos de los ciclos de ”<text:span text:style-name="Emphasis">Programación de la Producción en Fabricación Mecánica </text:span>” y del ”<text:span text:style-name="Emphasis"> Laboratorio de Diagnóstico clínico </text:span>” de <text:a xlink:type="simple" xlink:href="http:// www.egibide.org/noticias.asp?lng=es&amp;cat=2&amp;id=128&amp;PageNo=16">Egibide-Neus Cano</text:a> [Vitoria] dentro del Proyecto <text:span text:style-name="Strong_20_Emphasis"> Sorkinkeriak </text:span> para fomentar la creatividad.  A uno de ellos le conmovió el caso de <text:a xlink:type="simple" xlink:href="http://www.laverdad.es/murcia/20130225/local/provincia_alicante/fide-cara-201302251152.html">Fide Mirón</text:a> y lo llevó al aula. El grupo lo hizo suyo enseguida y lo que empezó con el simple deseo de hacerle llegar un abrazo terminó en este proyecto.</text:p>
      <text:p text:style-name="Text_20_body"><text:span text:style-name="Emphasis">“Lo que les sobra son ganas, ilusión y deseo de poner su grano de arena en lo que esté al alcance de su mano. No quieren mirar al otro lado mientras pasan cosas”</text:span>, comenta Marta, una de las profesoras. Una muestra más del esperanzador compromiso con la ética social que se fortalece en la adversidad.</text:p>
      <text:p text:style-name="Text_20_body">[Vía <text:a xlink:type="simple" xlink:href="http://videos.cumclavis.net/es/doku.php?id=marta.diaz.de.olarte">Marta Díaz de Olarte</text:a>]</text:p>
      <text:p text:style-name="Text_20_body"><text:span text:style-name="Source_20_Text">&lt;iframe width="420" height="315" src="http://www.youtube.com/embed/52dDNNjzG1Y?rel=0" frameborder="0" allowfullscreen&gt;&lt;/iframe&gt;</text:span></text:p>
      <text:h text:style-name="Heading_20_3" text:outline-level="3"><text:bookmark-start text:name="dejate.ayudarfundacion.knanimambo"/>Déjate ayudar: fundación Knanimambo<text:bookmark-end text:name="dejate.ayudarfundacion.knanimambo"/></text:h>
      <text:p text:style-name="Text_20_body">
Las niñas y los niños de <text:a xlink:type="simple" xlink:href="http://fundacionkhanimambo.org/dejate-ayudar/">Praia Xai Xai [Mozambique</text:a>] han encontrado motivos suficientes para ayudarnos y han decidido apadrinarnos. En este vídeo nos exponen claramente sus razones.</text:p>
      <text:p text:style-name="Text_20_body">[Vía  <text:a xlink:type="simple" xlink:href="http://korapilatzen.com">Asier Gallastegui</text:a>]</text:p>
      <text:p text:style-name="Text_20_body"><text:span text:style-name="Source_20_Text">&lt;iframe width="420" height="315" src="http://www.youtube.com/embed/ZkJpzTNeaZQ?rel=0" frameborder="0" allowfullscreen&gt;&lt;/iframe&gt;</text:span></text:p>
      <text:h text:style-name="Heading_20_3" text:outline-level="3"><text:bookmark-start text:name="pon.quillas.a.tus.suenos"/>¡Pon quillas a tus sueños!<text:bookmark-end text:name="pon.quillas.a.tus.suenos"/></text:h>
      <text:p text:style-name="Text_20_body">
Éste es el vídeo de presentación de <text:span text:style-name="Strong_20_Emphasis">Dreamfins</text:span>, un proyecto que busca ayudar a las personas a conseguir sus sueños; tanto a las que no lo consiguen por falta de recursos como a aquellas que no llegan a intentarlo por miedo a fracasar. Una experiencia que abre fronteras en todos los sentidos.</text:p>
      <text:p text:style-name="Text_20_body"><text:span text:style-name="Source_20_Text">&lt;iframe width="420" height="315" src="http://www.youtube.com/embed/D24tW2rdlN4?rel=0" frameborder="0" allowfullscreen&gt;&lt;/iframe&gt;</text:span></text:p>
      <text:h text:style-name="Heading_20_3" text:outline-level="3"><text:bookmark-start text:name="participar.para.transformar"/>Participar para transformar<text:bookmark-end text:name="participar.para.transformar"/></text:h>
      <text:p text:style-name="Text_20_body">
<text:a xlink:type="simple" xlink:href="http://www.bolunta.org/">Bolunta</text:a> es una agencia para el voluntariado y las asociaciones de Bizkaia que presta servicio a entidades sociales y a personas que se inician en temas de voluntariado. Dentro de su campaña de comunicación presentan este vídeo que, con el título “<text:span text:style-name="Strong_20_Emphasis">Participar para transformar</text:span>”, subraya la importancia de la colaboración para hacer posible el cambio. [<text:span text:style-name="Emphasis">Aportado por</text:span> <text:a xlink:type="simple" xlink:href="http://www.casg.cat/">Elena Massanas</text:a>]</text:p>
      <text:p text:style-name="Text_20_body"><text:span text:style-name="Source_20_Text">&lt;iframe width="420" height="315" src="http://www.youtube.com/embed/YNouqw4lsxI?rel=0" frameborder="0" allowfullscreen&gt;&lt;/iframe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