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89fda92289d6cae20562af84084d0a70.jpg"/>
  <manifest:file-entry manifest:media-type="image/gif" manifest:full-path="Pictures/3b17d421691b2564ca94b38f99c1cd8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/>
      <text:h text:style-name="Heading_20_1" text:outline-level="1"><text:bookmark-start text:name="innovar"/>Innovar<text:bookmark-end text:name="innovar"/></text:h>
      <text:p text:style-name="Text_20_body"><draw:frame draw:style-name="medialeft" draw:name="" text:anchor-type="paragraph" draw:z-index="0" svg:width="2.8310416666667cm" svg:height="4.2597916666667cm"><draw:image xlink:href="Pictures/89fda92289d6cae20562af84084d0a70.jpg" xlink:type="simple" xlink:show="embed" xlink:actuate="onLoad"/></draw:frame>
</text:p>
      <text:p text:style-name="Text_20_body"><text:a xlink:type="simple" xlink:href="http://en.wikipedia.org/wiki/Gary_Hamel">Gary Hamel </text:a></text:p>
      <text:h text:style-name="Heading_20_3" text:outline-level="3"><text:bookmark-start text:name="innovacionel.dificil.cambio.de.paradigma"/>Innovación: El difícil cambio de paradigma<text:bookmark-end text:name="innovacionel.dificil.cambio.de.paradigma"/></text:h>
      <text:p text:style-name="Text_20_body">
<text:span text:style-name="Source_20_Text">&lt;div style="position:relative;height:0;padding-bottom:75.0%"&gt;&lt;iframe src="https://www.youtube.com/embed/HtqiO6Iv53g?ecver=2" width="420" height="315" frameborder="0" style="position:absolute;width:100%;height:100%;left:0" allowfullscreen&gt;&lt;/iframe&gt;&lt;/div&gt;</text:span></text:p>
      <text:h text:style-name="Heading_20_3" text:outline-level="3"><text:bookmark-start text:name="que.significa.para.ti.la.palabra.copiar.-.leo.bassi.comediante"/>¿Qué significa para ti la palabra 'COPIAR'? - Leo Bassi, comediante<text:bookmark-end text:name="que.significa.para.ti.la.palabra.copiar.-.leo.bassi.comediante"/></text:h>
      <text:p text:style-name="Text_20_body">
<draw:frame draw:style-name="media" draw:name="" text:anchor-type="as-char" draw:z-index="0" svg:width="0.97895833333333cm" svg:height="1.031875cm"><draw:image xlink:href="Pictures/3b17d421691b2564ca94b38f99c1cd83.gif" xlink:type="simple" xlink:show="embed" xlink:actuate="onLoad"/></draw:frame> Una brevísima pero intensa reflexión sobre un concepto en el que hay que profundizar en este momento en el que la confianza se da de la mano, argumentalmente , con la desconfianza y donde los derechos de autor pueden interponerse en aquel legado que , naturalmente, cedemos en respuesta a lo que hemos heredado y que es la base del progreso humano.</text:p>
      <text:p text:style-name="Text_20_body"><text:span text:style-name="Source_20_Text">&lt;iframe width="420" height="315" src="https://www.youtube.com/embed/XEuNOqRnWmI" frameborder="0" allowfullscreen&gt;&lt;/iframe&gt;</text:span></text:p>
      <text:h text:style-name="Heading_20_3" text:outline-level="3"><text:bookmark-start text:name="presentacion.proyecto.disraeli.en.formato.pecha.kucha.malaga.2014"/>Presentación Proyecto Disraeli en formato Pecha Kucha. [Málaga 2014]<text:bookmark-end text:name="presentacion.proyecto.disraeli.en.formato.pecha.kucha.malaga.2014"/></text:h>
      <text:p text:style-name="Text_20_body">
<text:a xlink:type="simple" xlink:href="https://www.linkedin.com/pub/lifante-rafael/52/4a1/765">Rafael Lifante</text:a> está impulsando desde el <text:a xlink:type="simple" xlink:href="http://blog.formacion.diputacionalicante.es/">Servicio de Formación de la Diputación de Alicante</text:a> un proyecto de gestión del conocimiento corporativo que parte de dos requisitos: <text:span text:style-name="Strong_20_Emphasis">Poner al descubierto y compartir el saber hacer que singulariza a cada persona</text:span> y, por otro, <text:span text:style-name="Strong_20_Emphasis">desplegar un mecanismo para hacer emerger este conocimiento</text:span> manteniéndolo al margen de la estratificación funcional o jerárquica y haciéndolo capaz de arrojar luz a cualquier rincón de la organización.</text:p>
      <text:p text:style-name="Text_20_body">Para ello se sirve de la mecánica del<text:span text:style-name="Emphasis"> meme</text:span> estimulando a que sean las propias personas las que se descubran las unas a las otras invitándose a desglosar aquel “<text:span text:style-name="Emphasis">saber hacer</text:span>” por el que han sido escogidas mediante <text:span text:style-name="Strong_20_Emphasis">un decálogo sencillo</text:span> que pueda ser utilizado por quienquiera que esté interesado. Una <text:span text:style-name="Strong_20_Emphasis">grabación en vídeo</text:span> de cortísima duración permite traspasar los límites de la organización <text:a xlink:type="simple" xlink:href="https://www.facebook.com/proyectodisraeli?fref=ts">compartiéndolo</text:a> generosamente en la Red.</text:p>
      <text:p text:style-name="Text_20_body">Tan sólo apuntar que el propósito fundamental del proyecto busca trascender la pura gestión del conocimiento para concentrase en la calidez y salud organizativa que provoca el hecho de que las personas <text:span text:style-name="Strong_20_Emphasis">se vean reconocidas y valoradas entre ellas</text:span>. De ahí que este proyecto haga suya una de las máximas de Disraeli y adquiera incluso el nombre de este famoso estadista inglés:</text:p>
      <text:p text:style-name="Text_20_body"><text:span text:style-name="Emphasis">“Lo mejor que podemos hacer por otro no es sólo compartir con él nuestras riquezas, sino mostrarles las suyas”</text:span></text:p>
      <text:p text:style-name="Text_20_body">
<text:span text:style-name="Source_20_Text">&lt;iframe width="420" height="315" src="//www.youtube.com/embed/hAOqOOMFX9o" frameborder="0" allowfullscreen&gt;&lt;/iframe&gt;</text:span></text:p>
      <text:h text:style-name="Heading_20_3" text:outline-level="3"><text:bookmark-start text:name="nokia.ringtone.during.concert.of.classical.music"/>Nokia ringtone during concert of classical music<text:bookmark-end text:name="nokia.ringtone.during.concert.of.classical.music"/></text:h>
      <text:p text:style-name="Text_20_body">
Este visionado puede ejemplificar varias cosas: la adaptación del músico [Lukáš Kmit] del tono de <text:span text:style-name="Emphasis">Nokia</text:span>; la <text:a xlink:type="simple" xlink:href="http://es.wikipedia.org/wiki/Exaptaci%C3%B3n">exaptación</text:a> del tono de <text:span text:style-name="Emphasis">Nokia</text:span> para servir de base melódica para que el músico ejecute su variación; de cómo cualquier elemento, por discordante que parezca ser respecto a una categoría, puede ser integrado a ésta; de la pericia y capacidad creativa del músico y, sobre todo, por la genial y elegante ocurrencia ante una situación que suele generar reacciones contrarias.</text:p>
      <text:p text:style-name="Text_20_body"><text:span text:style-name="Source_20_Text">&lt;iframe width="420" height="315" src="//www.youtube.com/embed/uub0z8wJfhU?rel=0" frameborder="0" allowfullscreen&gt;&lt;/iframe&gt;</text:span></text:p>
      <text:h text:style-name="Heading_20_3" text:outline-level="3"><text:bookmark-start text:name="writing.star.wars.w.michael.arndt"/>Writing Star Wars w/ Michael Arndt<text:bookmark-end text:name="writing.star.wars.w.michael.arndt"/></text:h>
      <text:p text:style-name="Text_20_body">
Interesante registro del escritor y guionista <text:span text:style-name="Strong_20_Emphasis">Michael Arndt</text:span>, a lo largo de su primera jornada de trabajo en el <text:span text:style-name="Emphasis">episodio VII de Star Wars</text:span>. Ilustra muy bien de qué va eso del proceso de ”<text:span text:style-name="Emphasis">crear</text:span>” en un <text:span text:style-name="Emphasis">creativo</text:span>…</text:p>
      <text:p text:style-name="Text_20_body"><text:span text:style-name="Source_20_Text">&lt;iframe src="http://www.funnyordie.com/embed/a5c30becee" width="420" height="315" frameborder="0"&gt;&lt;/iframe&gt;&lt;div style="text-align:left;font-size:x-small;margin-top:0;width:512px;"&gt;&lt;a href="http://www.funnyordie.com/videos/a5c30becee/writing-star-wars-w-michael-arndt" title="'from Andrew Bowler"&gt;Writing Star Wars w/ Michael Arndt&lt;/a&gt; - watch more &lt;a href="http://www.funnyordie.com/" title="on Funny or Die"&gt;funny videos&lt;/a&gt; &lt;iframe src="http://www.facebook.com/plugins/like.php?app_id=138711277798&amp;amp;href=http%3A%2F%2Fwww.funnyordie.com%2Fvideos%2Fa5c30becee%2Fwriting-star-wars-w-michael-arndt&amp;amp;send=false&amp;amp;layout=button_count&amp;amp;width=150&amp;amp;show_faces=false&amp;amp;action=like&amp;amp;height=21" scrolling="no" frameborder="0" style="border:none; overflow:hidden; width:90px; height:21px; vertical-align:middle;" allowTransparency="true"&gt;&lt;/iframe&gt;&lt;/div&gt; </text:span></text:p>
      <text:h text:style-name="Heading_20_3" text:outline-level="3"><text:bookmark-start text:name="pendulum.wabes"/>Pendulum wabes<text:bookmark-end text:name="pendulum.wabes"/></text:h>
      <text:p text:style-name="Text_20_body">
En este vídeo se muestra claramente cómo la <text:span text:style-name="Emphasis">armonía</text:span> y la <text:span text:style-name="Emphasis">belleza</text:span> se hallan continuamente presentes en el [des]orden natural de las cosas. Dejarse ir puede dar frutos diversos y agradables…</text:p>
      <text:p text:style-name="Text_20_body"><text:span text:style-name="Source_20_Text">&lt;iframe width="420" height="315" src="http://www.youtube.com/embed/yVkdfJ9PkRQ" frameborder="0" allowfullscreen&gt;&lt;/iframe&gt;</text:span></text:p>
      <text:h text:style-name="Heading_20_3" text:outline-level="3"><text:bookmark-start text:name="el.futuro.del.management"/>El futuro del Management<text:bookmark-end text:name="el.futuro.del.management"/></text:h>
      <text:p text:style-name="Text_20_body">
<text:a xlink:type="simple" xlink:href="http://es.linkedin.com/pub/antonella-broglia/2/598/a7b">Antonella Broglia</text:a> resume en este vídeo las ideas principales que Gary Hamel expone en su libro: <text:span text:style-name="Emphasis">El futuro del management</text:span>. Muy interesante la reflexión sobre la necesidad de innovar en gestión:</text:p>
      <text:p text:style-name="Text_20_body"><text:span text:style-name="Source_20_Text">&lt;iframe width="420" height="315" src="http://www.youtube.com/embed/Oyvwrl7Q5Ys" frameborder="0" allowfullscreen&gt;&lt;/iframe&gt;</text:span></text:p>
      <text:h text:style-name="Heading_20_3" text:outline-level="3"><text:bookmark-start text:name="te.atreves.a.sonar"/>¿Te atreves a soñar?<text:bookmark-end text:name="te.atreves.a.sonar"/></text:h>
      <text:p text:style-name="Text_20_body">
De pequeños todos sabemos soñar. Dormidos y despiertos. Gracias a la potencia de nuestra imaginación creemos que somos capaces de cualquier cosa. Sin embargo, según crecemos, perdemos esta maravillosa capacidad que luego tanta falta nos hace en la vida a la hora de ser creativos, de innovar, de cambiar nuestras vidas y de transformar nuestras empresas. Este visionado te invita a que te atrevas a soñar de nuevo, a desafiar tu zona de confort.
Puedes descargarte el <text:span text:style-name="Emphasis"> dibujo </text:span> <text:a xlink:type="simple" xlink:href="http://ow.ly/g0MXj">aquí</text:a>.</text:p>
      <text:p text:style-name="Text_20_body"><text:span text:style-name="Source_20_Text">&lt;iframe width="420" height="315" src="http://www.youtube.com/embed/i07qz_6Mk7g?rel=0" frameborder="0" allowfullscreen&gt;&lt;/iframe&gt;</text:span></text:p>
      <text:h text:style-name="Heading_20_3" text:outline-level="3"><text:bookmark-start text:name="changes"/>Changes<text:bookmark-end text:name="changes"/></text:h>
      <text:p text:style-name="Text_20_body">
El corto que sigue permite reflexionar sobre la distribución del liderazgo en esto de la innovación:</text:p>
      <text:p text:style-name="Text_20_body"><text:span text:style-name="Source_20_Text">&lt;iframe width="420" height="315" src="http://www.youtube.com/embed/dc-5o0-wqec" frameborder="0" allowfullscreen&gt;&lt;/iframe&gt;</text:span></text:p>
      <text:h text:style-name="Heading_20_3" text:outline-level="3"><text:bookmark-start text:name="steven.johnsonde.donde.provienen.las.buenas.ideas"/>Steven Johnson: ¿de dónde provienen las buenas ideas?<text:bookmark-end text:name="steven.johnsonde.donde.provienen.las.buenas.ideas"/></text:h>
      <text:p text:style-name="Text_20_body">
A menudo las personas piensan que sus ideas se deben a ese “eureka” que se da en un momento de genialidad. Pero <text:a xlink:type="simple" xlink:href="http://en.wikipedia.org/wiki/Steven_Johnson_%28author%29">Steven Johnson</text:a> muestra que la historia dice algo diferente, las ideas suelen producirse siempre en comunión con otros y raramente se producen en un cerebro solitario. Su recorrido nos lleva desde las “redes líquidas”, los cafés de Londres y las corazonadas lentas, de largo alcance, de Charles Darwin hasta la web actual de alta velocidad. </text:p>
      <text:p text:style-name="Text_20_body"><text:span text:style-name="Source_20_Text">&lt;iframe src="http://embed.ted.com/talks/lang/es/steven_johnson_where_good_ideas_come_from.html" width="560" height="315" frameborder="0" scrolling="no" webkitAllowFullScreen mozallowfullscreen allowFullScreen&gt;&lt;/iframe&gt;</text:span></text:p>
      <text:h text:style-name="Heading_20_3" text:outline-level="3"><text:bookmark-start text:name="como.construir.tu.confianza.creativa"/>¿Cómo construir tu confianza creativa?<text:bookmark-end text:name="como.construir.tu.confianza.creativa"/></text:h>
      <text:p text:style-name="Text_20_body">
<text:span text:style-name="Strong_20_Emphasis">David Kelley</text:span>, el director de <text:span text:style-name="Strong_20_Emphasis">IDEO</text:span> [quizás la empresa de diseño más importante del mundo] explica que las personas son creativas por naturaleza y subraya la importancia de recuperar la confianza en la propia creatividad. Cuando las personas ganan en confianza, dice, comienzan a trabajar en cosas realmente importantes para sus vidas, tienen mejores ideas y toman mejores decisiones.</text:p>
      <text:p text:style-name="Text_20_body"><text:span text:style-name="Source_20_Text">&lt;iframe src="http://embed.ted.com/talks/lang/es/david_kelley_how_to_build_your_creative_confidence.html" width="560" height="315" frameborder="0" scrolling="no" webkitAllowFullScreen mozallowfullscreen allowFullScreen&gt;&lt;/iframe&gt;</text:span></text:p>
      <text:h text:style-name="Heading_20_3" text:outline-level="3"><text:bookmark-start text:name="charles.leadbeater.habla.sobre.innovacion"/>Charles Leadbeater habla sobre innovación<text:bookmark-end text:name="charles.leadbeater.habla.sobre.innovacion"/></text:h>
      <text:p text:style-name="Text_20_body">
En esta charla, aparentemente casual, <text:span text:style-name="Strong_20_Emphasis"> Charles Leadbater </text:span> presenta un sólido argumento sobre la innovación y de cómo ésta ya no es sólo para los profesionales. Amateurs apasionados, armados con nuevas herramientas, están creando productos y paradigmas que las empresas por sí solas no pueden hacer.</text:p>
      <text:p text:style-name="Text_20_body"><text:span text:style-name="Source_20_Text">&lt;iframe src="http://embed.ted.com/talks/lang/es/charles_leadbeater_on_innovation.html" width="560" height="315" frameborder="0" scrolling="no" webkitAllowFullScreen mozallowfullscreen allowFullScreen&gt;&lt;/iframe&gt;</text:span></text:p>
      <text:h text:style-name="Heading_20_3" text:outline-level="3"><text:bookmark-start text:name="elizabeth.gilbert.sobre.darle.alas.a.la.creatividad"/>Elizabeth Gilbert sobre darle alas a la creatividad<text:bookmark-end text:name="elizabeth.gilbert.sobre.darle.alas.a.la.creatividad"/></text:h>
      <text:p text:style-name="Text_20_body">
<text:span text:style-name="Strong_20_Emphasis"> Elizabeth Gilbert </text:span> reflexiona sobre lo que esperamos de artistas y genios, y comparte la radical idea de que, en lugar de que las personas ”<text:span text:style-name="Emphasis"> sean </text:span>” genios, todos nosotros ”<text:span text:style-name="Emphasis"> tenemos </text:span> “un genio. Es una conferencia divertida, personal y conmovedora.</text:p>
      <text:p text:style-name="Text_20_body"><text:span text:style-name="Source_20_Text">&lt;iframe src="http://embed.ted.com/talks/lang/es/elizabeth_gilbert_on_genius.html" width="560" height="315" frameborder="0" scrolling="no" webkitAllowFullScreen mozallowfullscreen allowFullScreen&gt;&lt;/iframe&gt;</text:span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