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8a762253ee4d17d70170d59260aad2f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h text:style-name="Heading_20_1" text:outline-level="1"><text:bookmark-start text:name="liderar"/>Liderar<text:bookmark-end text:name="liderar"/></text:h>
      <text:p text:style-name="Text_20_body"><draw:frame draw:style-name="medialeft" draw:name="" text:anchor-type="paragraph" draw:z-index="0" svg:width="5.318125cm" svg:height="3.5189583333333cm"><draw:image xlink:href="Pictures/8a762253ee4d17d70170d59260aad2fa.jpg" xlink:type="simple" xlink:show="embed" xlink:actuate="onLoad"/></draw:frame>

<text:a xlink:type="simple" xlink:href="http://es.wikipedia.org/wiki/Martha_Nussbaum">Martha C. Nussbaum</text:a></text:p>
      <text:h text:style-name="Heading_20_3" text:outline-level="3"><text:bookmark-start text:name="experimento.obediencia.a.la.autoridad.de.stanley.milgram.parte.1.y.2"/>Experimento "Obediencia a la autoridad" de Stanley Milgram [parte 1 y 2]<text:bookmark-end text:name="experimento.obediencia.a.la.autoridad.de.stanley.milgram.parte.1.y.2"/></text:h>
      <text:p text:style-name="Text_20_body">
 “<text:span text:style-name="Emphasis">cuánto dolor infligiría un ciudadano corriente a otra persona simplemente porque se lo pedían para un experimento científico</text:span>”</text:p>
      <text:p text:style-name="Text_20_body"><text:a xlink:type="simple" xlink:href="http://es.wikipedia.org/wiki/Experimento_de_Milgram">Los peligros de la obediencia. 1974</text:a></text:p>
      <text:p text:style-name="Text_20_body">[Vía <text:a xlink:type="simple" xlink:href="http://www.linkedin.com/pub/sioni-esparza/22/204/55a">Sioni Esparza</text:a>]</text:p>
      <text:p text:style-name="Text_20_body"><text:span text:style-name="Source_20_Text">&lt;iframe width="420" height="315" src="//www.youtube.com/embed/7JFIP98ASxU?rel=0" frameborder="0" allowfullscreen&gt;&lt;/iframe&gt;</text:span></text:p>
      <text:p text:style-name="Text_20_body"><text:span text:style-name="Source_20_Text">&lt;iframe width="420" height="315" src="//www.youtube.com/embed/PVCnq86MZoA?rel=0" frameborder="0" allowfullscreen&gt;&lt;/iframe&gt;</text:span></text:p>
      <text:h text:style-name="Heading_20_3" text:outline-level="3"><text:bookmark-start text:name="in.the.office"/>In the Office<text:bookmark-end text:name="in.the.office"/></text:h>
      <text:p text:style-name="Text_20_body">
<text:span text:style-name="Strong_20_Emphasis">Responsabilidad</text:span> y <text:span text:style-name="Strong_20_Emphasis">control</text:span> son dos conceptos que, en la práctica, han de ir juntos: <text:span text:style-name="Emphasis">es responsable quien ejerce el control y llevar el control comporta la responsabilidad de quien lo ejerce</text:span>. Pero esto, que para todos es obvio, suele ser una paradoja en el seno de las organizaciones donde se siguen planteando interrogantes sobre cómo responsabilizar a las personas mientras que, paralelamente, se desarrollan complejos sistemas y mecanismos de control que suelen ser ajenos a ellas. </text:p>
      <text:p text:style-name="Text_20_body">Sin lugar a dudas, gran parte de los problemas que se circunscriben en el ámbito de la motivación o de la productividad no se deben tanto al cómo sino a quién está ejerciendo realmente el control. La certeza de estar controlando las actuaciones de los otros es, probablemente, una de las mayores falacias en la que muchos prefieren seguir creyendo. Este fragmento de <text:a xlink:type="simple" xlink:href="http://es.wikipedia.org/wiki/Brazil">Brazil</text:a> lo ilustra graciosamente:</text:p>
      <text:p text:style-name="Text_20_body">[De <text:a xlink:type="simple" xlink:href="http://blog.cumclavis.net/2013/05/responsabilidad-y-control.html">Responsabilidad y control</text:a>]</text:p>
      <text:p text:style-name="Text_20_body"><text:span text:style-name="Source_20_Text">&lt;iframe width="420" height="315" src="http://www.youtube.com/embed/mu1iND6vtcE?rel=0" frameborder="0" allowfullscreen&gt;&lt;/iframe&gt;</text:span></text:p>
      <text:h text:style-name="Heading_20_3" text:outline-level="3"><text:bookmark-start text:name="modelizando.una.bandada.de.estorninos"/>Modelizando una bandada de estorninos<text:bookmark-end text:name="modelizando.una.bandada.de.estorninos"/></text:h>
      <text:p text:style-name="Text_20_body">
Muy gráfico para ilustrar, aclarar dudas o añadir matices a este <text:span text:style-name="Strong_20_Emphasis"> “liderazgo distribuido” </text:span> que suele interpretarse como <text:span text:style-name="Strong_20_Emphasis"> “liderazgo cedido” </text:span> y que, en cambio, desde este punto de vista se ve más como posibilidades que se dan en cualquier punto y que afectan irremediablemente al conjunto sin que el conjunto decida nada sobre las partes. </text:p>
      <text:p text:style-name="Text_20_body">[Vía <text:a xlink:type="simple" xlink:href="http://korapilatzen.com/2013/05/02/de-gansos-y-estorninos-i/">Asier Gallastegui</text:a>]</text:p>
      <text:p text:style-name="Text_20_body"><text:span text:style-name="Source_20_Text">&lt;iframe width="420" height="315" src="http://www.youtube.com/embed/oD-2P3X7mak?rel=0" frameborder="0" allowfullscreen&gt;&lt;/iframe&gt;&lt;/iframe&gt;</text:span></text:p>
      <text:p text:style-name="Text_20_body"><text:span text:style-name="Source_20_Text">&lt;iframe width="420" height="315" src="//www.youtube.com/embed/8vhE8ScWe7w?rel=0" frameborder="0" allowfullscreen&gt;&lt;/iframe&gt;</text:span></text:p>
      <text:h text:style-name="Heading_20_3" text:outline-level="3"><text:bookmark-start text:name="derek.silverscomo.empezar.un.movimiento"/>Derek Silvers:  Cómo empezar un movimiento<text:bookmark-end text:name="derek.silverscomo.empezar.un.movimiento"/></text:h>
      <text:p text:style-name="Text_20_body">
En estos 3 minutos de video, <text:span text:style-name="Strong_20_Emphasis"> Derek Silvers </text:span> nos demuestra que los líderes están sobrevalorados. Que aunque siempre se dice que se debe ser líder, este enfoque es totalmente ineficiente. Lo que hace falta es tener el valor de ser el primer seguidor en el caso de encontrarse con un loco solitario que está haciendo algo genial.</text:p>
      <text:p text:style-name="Text_20_body">
<text:span text:style-name="Source_20_Text">&lt;iframe src = "http://embed.ted.com/talks/lang/es/derek_sivers_how_to_start_a_movement.html" width = "560" height = "315" frameborder = "0" scrolling = "no" webkitAllowFullScreen mozallowfullscreen allowFullScreen&gt;&lt;/iframe&gt;</text:span></text:p>
      <text:h text:style-name="Heading_20_3" text:outline-level="3"><text:bookmark-start text:name="liderando.el.cambio.en.el.sector.publico"/>Liderando el cambio en el sector público<text:bookmark-end text:name="liderando.el.cambio.en.el.sector.publico"/></text:h>
      <text:p text:style-name="Text_20_body">
El profesor y experto internacional en Gestión Pública de la Universidad de Harvard, <text:span text:style-name="Strong_20_Emphasis">Steve Kelman</text:span>, analiza en esta entrevista cómo pueden afrontar la crisis los directivos y gestores públicos de España y les aconseja qué actitud tomar para liderar los cambios necesarios en una organización pública en estos tiempos difíciles. Kelman <text:span text:style-name="Strong_20_Emphasis">advierte del peligro de intentar aplicar cambios en sus organizaciones mediante el miedo a la crisis o las amenazas a perder el empleo</text:span> “<text:span text:style-name="Emphasis">Cuando la gente tiene miedo quizás trabaje más duro pero no innovará ni aportará nuevas ideas</text:span>”</text:p>
      <text:p text:style-name="Text_20_body"><text:span text:style-name="Emphasis">Kelman</text:span> es profesor de Gestión Pública en la <text:span text:style-name="Emphasis">Harvard University's John F. Kennedy School of Government</text:span>. [<text:span text:style-name="Emphasis">Aportado por</text:span> <text:a xlink:type="simple" xlink:href="http://www.linkedin.com/in/monicapagesc">Mònica Pagès</text:a>]</text:p>
      <text:p text:style-name="Text_20_body"><text:span text:style-name="Source_20_Text">&lt;iframe width="560" height="315" src="http://www.youtube.com/embed/rkrp0Ev1K_s?rel=0" frameborder="0" allowfullscreen&gt;&lt;/iframe&gt;</text:span></text:p>
      <text:h text:style-name="Heading_20_3" text:outline-level="3"><text:bookmark-start text:name="benjamin.zander.sobre.musica.y.pasion"/>Benjamin Zander sobre música y pasión<text:bookmark-end text:name="benjamin.zander.sobre.musica.y.pasion"/></text:h>
      <text:p text:style-name="Text_20_body">
Este vídeo es una buena síntesis sobre lo que significa <text:span text:style-name="Strong_20_Emphasis">dirigir</text:span>. <text:a xlink:type="simple" xlink:href="http://es.wikipedia.org/wiki/Benjamin_Zander">Benjamin Zander</text:a> director de la <text:span text:style-name="Emphasis">Boston Philharmonic Orchestra</text:span> consigue explicarlo en poco más de 15'</text:p>
      <text:p text:style-name="Text_20_body"><text:span text:style-name="Source_20_Text">&lt;iframe src="http://embed.ted.com/talks/lang/es/benjamin_zander_on_music_and_passion.html" width="560" height="315" frameborder="0" scrolling="no" webkitAllowFullScreen mozallowfullscreen allowFullScreen&gt;&lt;/iframe&gt;</text:span></text:p>
      <text:h text:style-name="Heading_20_3" text:outline-level="3"><text:bookmark-start text:name="dan.pink.en.la.sorprendente.ciencia.de.la.motivacion"/>Dan Pink en la sorprendente ciencia de la motivación<text:bookmark-end text:name="dan.pink.en.la.sorprendente.ciencia.de.la.motivacion"/></text:h>
      <text:p text:style-name="Text_20_body">
<text:span text:style-name="Strong_20_Emphasis">Dan Pink</text:span> nos demuestra cómo los incentivos económicos no sólo no ayudan sino que, incluso, empeoran la ejecución en algunos casos…</text:p>
      <text:p text:style-name="Text_20_body"><text:span text:style-name="Source_20_Text">&lt;iframe src="http://embed.ted.com/talks/lang/es/dan_pink_on_motivation.html" width="560" height="315" frameborder="0" scrolling="no" webkitAllowFullScreen mozallowfullscreen allowFullScreen&gt;&lt;/iframe&gt;</text:span></text:p>
      <text:h text:style-name="Heading_20_3" text:outline-level="3"><text:bookmark-start text:name="liderar.como.los.grandes.directores.de.orquesta"/>Liderar como los grandes directores de orquesta<text:bookmark-end text:name="liderar.como.los.grandes.directores.de.orquesta"/></text:h>
      <text:p text:style-name="Text_20_body">
<text:a xlink:type="simple" xlink:href="http://en.wikipedia.org/wiki/Itay_Talgam">Itay Talgam</text:a> muestra el estilo único de seis grandes directores del siglo XX, ilustrando con ello lecciones muy importantes para cualquier líder. Está bien tratar de identificar qué estilo nos caracteriza más:</text:p>
      <text:p text:style-name="Text_20_body"><text:span text:style-name="Source_20_Text">&lt;iframe src="http://embed.ted.com/talks/lang/es/itay_talgam_lead_like_the_great_conductors.html" width="560" height="315" frameborder="0" scrolling="no" webkitAllowFullScreen mozallowfullscreen allowFullScreen&gt;&lt;/iframe&gt;</text:span></text:p>
      <text:h text:style-name="Heading_20_3" text:outline-level="3"><text:bookmark-start text:name="como.los.grandes.lideres.inspiran.la.accion"/>Cómo los grandes líderes inspiran la acción<text:bookmark-end text:name="como.los.grandes.lideres.inspiran.la.accion"/></text:h>
      <text:p text:style-name="Text_20_body">
<text:span text:style-name="Strong_20_Emphasis">Simon Sinek</text:span> tiene un modelo simple pero poderoso de <text:span text:style-name="Strong_20_Emphasis">liderazgo inspirador</text:span>;consiste fundamentalmente en construir un ”<text:span text:style-name="Emphasis">por qué</text:span>”:</text:p>
      <text:p text:style-name="Text_20_body"><text:span text:style-name="Source_20_Text">&lt;iframe src="http://embed.ted.com/talks/lang/es/simon_sinek_how_great_leaders_inspire_action.html" width="560" height="315" frameborder="0" scrolling="no" webkitAllowFullScreen mozallowfullscreen allowFullScreen&gt;&lt;/iframe&gt;</text:span></text:p>
      <text:h text:style-name="Heading_20_3" text:outline-level="3"><text:bookmark-start text:name="tarro.de.pulgas"/>Tarro de pulgas<text:bookmark-end text:name="tarro.de.pulgas"/></text:h>
      <text:p text:style-name="Text_20_body">
Un buen experimento que puede servir para ilustrar el efecto de una situación determinada en los moldes comportamentales de los individuos … en todo caso da que pensar …</text:p>
      <text:p text:style-name="Text_20_body">[<text:span text:style-name="Emphasis">Aportado por</text:span> <text:a xlink:type="simple" xlink:href="http://es.linkedin.com/in/acabanyas">Anna Cabañas</text:a>]</text:p>
      <text:p text:style-name="Text_20_body"><text:span text:style-name="Source_20_Text">&lt;iframe width="420" height="315" src="http://www.youtube.com/embed/DBfniZuko3g" frameborder="0" allowfullscreen&gt;&lt;/iframe&gt;</text:span></text:p>
      <text:h text:style-name="Heading_20_3" text:outline-level="3"><text:bookmark-start text:name="las.personas.se.resisten.al.cambio"/>¿Las personas se resisten al cambio?<text:bookmark-end text:name="las.personas.se.resisten.al.cambio"/></text:h>
      <text:p text:style-name="Text_20_body">
Este vídeo cuestiona las razones de la resistencia al cambio organizativo:</text:p>
      <text:p text:style-name="Text_20_body"><text:span text:style-name="Source_20_Text">&lt;iframe width="420" height="315" src="http://www.youtube.com/embed/x0iRj8_9KhA" frameborder="0" allowfullscreen&gt;&lt;/iframe&gt;</text:span></text:p>
      <text:h text:style-name="Heading_20_3" text:outline-level="3"><text:bookmark-start text:name="el.dia.de.san.crispin"/>El Dia De San Crispin<text:bookmark-end text:name="el.dia.de.san.crispin"/></text:h>
      <text:p text:style-name="Text_20_body">
El siguiente vídeo trata del discurso del día de san Crispín del rey Enrique V antes de la batalla de Agincourt contra las tropas francesas de Carlos VI, en la versión de <text:a xlink:type="simple" xlink:href="http://es.wikipedia.org/wiki/Enrique_V_(teatro)">Henry V</text:a> realizada por Kenneth Branagh (1989).
Este fragmento ilustra a la perfección la <text:a xlink:type="simple" xlink:href="http://es.wikipedia.org/wiki/Pirámide_de_Maslow">teoría de Maslow</text:a> sobre la motivación, lo cual nos indica hasta qué punto estaba Shakespeare familiarizado con el ejercicio del poder.</text:p>
      <text:p text:style-name="Text_20_body">
<text:span text:style-name="Source_20_Text">&lt;iframe width="420" height="315" src="http://www.youtube.com/embed/ztchk-xKeZQ" frameborder="0" allowfullscreen&gt;&lt;/iframe&gt;</text:span></text:p>
      <text:h text:style-name="Heading_20_3" text:outline-level="3"><text:bookmark-start text:name="glengarry.glen.ross.1992.escena.reunion.de.ventas"/>Glengarry Glen Ross 1992 (escena reunión de ventas)<text:bookmark-end text:name="glengarry.glen.ross.1992.escena.reunion.de.ventas"/></text:h>
      <text:p text:style-name="Text_20_body">
Una de las películas que me impactó en su tiempo fue <text:a xlink:type="simple" xlink:href="http://es.wikipedia.org/wiki/Glengarry_Glen_Ross">Glengarry Glen Ross</text:a>, traducida en este país por “<text:span text:style-name="Emphasis">Éxito a cualquier precio</text:span>”. Los 10 primeros minutos son, para mí, de los más tensos de la historia del cine.</text:p>
      <text:p text:style-name="Text_20_body">El fragmento que traigo aquí es muy duro, se conjugan en él varios factores como el ambiente claustrofóbico y denso (fuera llueve a raudales), el lenguaje escatológico y genital, el tratamiento de las distancias interpersonales, la crudeza en el trato, etc. Todo ello influye de manera determinante en el tremendo impacto que tiene sobre el espectador/a.</text:p>
      <text:p text:style-name="Text_20_body">Esta película sirve para ilustrar a <text:span text:style-name="Strong_20_Emphasis">Maslow</text:span> ya que es brutal la patada que Alec Baldwin le da a la base de la pirámide trasladando, en un plis plas, todas las expectativas del grupo de vendedores del reconocimiento a las necesidades más básicas de seguridad.</text:p>
      <text:p text:style-name="Text_20_body">También sirve para debatir sobre el contraste y choque de valores en un grupo, para comentar el significado de la orientación a resultados o para ilustrar lo que es llevar una sesión bien preparada, porque vale la pena observar el diseño por parte del formador, no tiene desperdicio (y sin pouerpoin!)</text:p>
      <text:p text:style-name="Text_20_body">Alguna vez se me ha comentado que esto sólo se da en la ficción…, yo creo que a veces la realidad la supera.</text:p>
      <text:p text:style-name="Text_20_body">
<text:span text:style-name="Source_20_Text">&lt;iframe width="420" height="315" src="http://www.youtube.com/embed/S_h3hcI_UOA" frameborder="0" allowfullscreen&gt;&lt;/iframe&gt;</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