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jpeg" manifest:full-path="Pictures/4914c44c24f11870540a65bf8654ec5c.jpg"/>
  <manifest:file-entry manifest:media-type="image/gif" manifest:full-path="Pictures/3b17d421691b2564ca94b38f99c1cd8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h text:style-name="Heading_20_1" text:outline-level="1"><text:bookmark-start text:name="perspectivas"/>Perspectivas<text:bookmark-end text:name="perspectivas"/></text:h>
      <text:p text:style-name="Text_20_body"><draw:frame draw:style-name="medialeft" draw:name="" text:anchor-type="paragraph" draw:z-index="0" svg:width="3.254375cm" svg:height="4.7889583333333cm"><draw:image xlink:href="Pictures/4914c44c24f11870540a65bf8654ec5c.jpg" xlink:type="simple" xlink:show="embed" xlink:actuate="onLoad"/></draw:frame>
</text:p>
      <text:p text:style-name="Text_20_body"><text:a xlink:type="simple" xlink:href="http://es.wikipedia.org/wiki/Martha_Nussbaum">Martha C. Nussbaum</text:a></text:p>
      <text:h text:style-name="Heading_20_3" text:outline-level="3"><text:bookmark-start text:name="mujeres.y.hombres.al.50"/>Mujeres y Hombres al 50%<text:bookmark-end text:name="mujeres.y.hombres.al.50"/></text:h>
      <text:p text:style-name="Text_20_body">
<text:span text:style-name="Source_20_Text">&lt;iframe width="420" height="315" src="https://www.youtube.com/embed/rhd9vW8UwtI" frameborder="0" allow="autoplay; encrypted-media" allowfullscreen&gt;&lt;/iframe&gt;</text:span></text:p>
      <text:h text:style-name="Heading_20_3" text:outline-level="3"><text:bookmark-start text:name="inspiring.the.future"/>Inspiring The Future<text:bookmark-end text:name="inspiring.the.future"/></text:h>
      <text:p text:style-name="Text_20_body">
Vídeo de MullenLowe London para Inspiring The Future, que muestra como los niños, al comienzo de su educación, ya definen las oportunidades laborales diferenciando entre las que son para hombres y las que son para mujeres. Cuando se les pide que dibujen un bombero, un cirujano y un piloto de combate, 61 de los dibujos eran de hombres y sólo 5 eran dibujados como mujeres. </text:p>
      <text:p text:style-name="Text_20_body"><text:span text:style-name="Source_20_Text">&lt;iframe width="420" height="315" src="https://www.youtube.com/embed/bb-pdI5tcwc" frameborder="0" allowfullscreen&gt;&lt;/iframe&gt;</text:span></text:p>
      <text:h text:style-name="Heading_20_3" text:outline-level="3"><text:bookmark-start text:name="que.es.la.diversidad.sexual.explicacion.facil"/>¿Qué es la diversidad sexual? Explicación fácil<text:bookmark-end text:name="que.es.la.diversidad.sexual.explicacion.facil"/></text:h>
      <text:p text:style-name="Text_20_body">
¿Sabes cuántos tipos de sexualidades existen? ¿Conoces cuál es la dimensión de la diversidad sexual en el ser humano? ¿Has oido hablar de intersexual, pansexual, bigénero, demigénero, género fluido, tercer sexo o asexual? El vídeo pretende explicarte todo esto de forma fácil y sencilla. </text:p>
      <text:p text:style-name="Text_20_body">
<text:span text:style-name="Source_20_Text">&lt;div style="position:relative;height:0;padding-bottom:56.25%"&gt;&lt;iframe src="https://www.youtube.com/embed/1QbTZYiQ6BA?ecver=2" width="420" height="315" frameborder="0" style="position:absolute;width:100%;height:100%;left:0" allowfullscreen&gt;&lt;/iframe&gt;&lt;/div&gt;</text:span></text:p>
      <text:h text:style-name="Heading_20_3" text:outline-level="3"><text:bookmark-start text:name="la.realidad.de.los.ninos.transexuales"/>La realidad de los niños transexuales<text:bookmark-end text:name="la.realidad.de.los.ninos.transexuales"/></text:h>
      <text:p text:style-name="Text_20_body">
<draw:frame draw:style-name="media" draw:name="" text:anchor-type="as-char" draw:z-index="0" svg:width="0.97895833333333cm" svg:height="1.031875cm"><draw:image xlink:href="Pictures/3b17d421691b2564ca94b38f99c1cd83.gif" xlink:type="simple" xlink:show="embed" xlink:actuate="onLoad"/></draw:frame>Mucho se habla últimamente de la sumisión de la sexualidad y de la <text:span text:style-name="Emphasis">percepción del yo</text:span> a la tiranía del género. Este vídeo muestra la presión social para homogeneizar pautas de género en cada sexo. Una presión que obvia y está totalmente al margen de los sentimientos y elecciones de cada persona.</text:p>
      <text:p text:style-name="Text_20_body">[Vía <text:a xlink:type="simple" xlink:href="https://www.linkedin.com/in/monicapagesc">Mònica Pagès</text:a>]</text:p>
      <text:p text:style-name="Text_20_body"><text:span text:style-name="Source_20_Text">&lt;iframe width="420" height="315" src="https://www.youtube.com/embed/Cf79KXBCIDg" frameborder="0" allowfullscreen&gt;&lt;/iframe&gt;</text:span></text:p>
      <text:h text:style-name="Heading_20_3" text:outline-level="3"><text:bookmark-start text:name="guerra.de.uteros"/>Guerra de úteros<text:bookmark-end text:name="guerra.de.uteros"/></text:h>
      <text:p text:style-name="Text_20_body">
¿Maternidad sí, maternidad no? ¿Por qué hacemos siempre de lo femenino una absurda lucha de binomios? Reflexionemos sobre la libertad de las mujeres a la hora de elegir o no ser madres y, en este caso, desde el humor.</text:p>
      <text:p text:style-name="Text_20_body">Magnífica Alicia Murillo en este vídeo y muy recomendable su <text:a xlink:type="simple" xlink:href="http://atravesespejoalicia.blogspot.com.es/">blog</text:a></text:p>
      <text:p text:style-name="Text_20_body"><text:span text:style-name="Source_20_Text">&lt;iframe width="420" height="315" src="//www.youtube.com/embed/mQOUFIeaNCQ?rel=0" frameborder="0" allowfullscreen&gt;&lt;/iframe&gt;</text:span></text:p>
      <text:h text:style-name="Heading_20_3" text:outline-level="3"><text:bookmark-start text:name="simplemente.no.te.quiere"/>Simplemente no te quiere<text:bookmark-end text:name="simplemente.no.te.quiere"/></text:h>
      <text:p text:style-name="Text_20_body">
Sobre la distancia entre los sexos, el reforzamiento social y la génesis de la violencia de género, sobre cómo aprender a incomunicar y el apoyo social a devaluarse, sobre el orgullo de uno mismo. Sobre la dependencia del otro y el amar de verdad. Un vídeo genial que nos dice muchas cosas en muy poco tiempo.</text:p>
      <text:p text:style-name="Text_20_body">[Vía Lola Urbano]</text:p>
      <text:p text:style-name="Text_20_body"><text:span text:style-name="Source_20_Text">&lt;iframe width="420" height="315" src="//www.youtube.com/embed/ek5Dq3Pzro4?rel=0" frameborder="0" allowfullscreen&gt;&lt;/iframe&gt;</text:span></text:p>
      <text:h text:style-name="Heading_20_3" text:outline-level="3"><text:bookmark-start text:name="ninas.y.ninos"/>Niñas y niños<text:bookmark-end text:name="ninas.y.ninos"/></text:h>
      <text:p text:style-name="Text_20_body">
Este visionado corresponde a un experimento para demostrar el tratamiento diferencial que les damos a los bebes en función de si interpretamos que son niños o niñas. Así pues si se vestía al bebé de color azul la interacción estaba marcada con referencias a su vivacidad, fortaleza y capacidad de riesgo, en cambio si a la misma criatura se la vestía de rosa la interacción estaba caracterizada por atributos que se relacionaban con lo que se considera tópicamente femenino [delicadeza, necesidad de cuidado, belleza …]</text:p>
      <text:p text:style-name="Text_20_body">[Vía <text:a xlink:type="simple" xlink:href="http://docemiradas.net/desprogramando-el-identikit-en-espacios-de-papel/">@docemiradas</text:a>]</text:p>
      <text:p text:style-name="Text_20_body"><text:span text:style-name="Source_20_Text">&lt;iframe width="420" height="315" src="//www.youtube.com/embed/7hBX7YUAx2I?rel=0" frameborder="0" allowfullscreen&gt;&lt;/iframe&gt;</text:span></text:p>
      <text:h text:style-name="Heading_20_3" text:outline-level="3"><text:bookmark-start text:name="kira.bediuna.jefa.de.policia.diferente"/>Kira Bedi: una jefa de policía diferente<text:bookmark-end text:name="kira.bediuna.jefa.de.policia.diferente"/></text:h>
      <text:p text:style-name="Text_20_body">
 <text:span text:style-name="Strong_20_Emphasis">Kiran Bedi</text:span> tiene un curriculum interesante. Antes de convertirse en directora general del Servicio de Policía de la India, dirigió una de las prisiones más duras del país, donde empleó un nuevo enfoque centrado en la prevención y la educación para convertirla en un <text:span text:style-name="Strong_20_Emphasis">centro de aprendizaje y meditación</text:span>. Su experiencia es extraordinaria, sorprendente y una magnífica muestra de los beneficios de aquellos valores que llevan a confiar en la potencialidad que hay en cada persona. Este vídeo podía haberse clasificado en “desarrollar capacidades” o en “liderar”, pero la importancia determinante de la perspectiva de esta mujer la ha situado en este espacio.</text:p>
      <text:p text:style-name="Text_20_body">
[<text:span text:style-name="Emphasis">Aportado por</text:span> <text:a xlink:type="simple" xlink:href="http://mnkpages.blogspot.com.es">Mònica Pagès</text:a>]</text:p>
      <text:p text:style-name="Text_20_body"><text:span text:style-name="Source_20_Text">&lt;iframe src="http://embed.ted.com/talks/lang/es/kiran_bedi_a_police_chief_with_a_difference.html" width="560" height="315" frameborder="0" scrolling="no" webkitAllowFullScreen mozallowfullscreen allowFullScreen&gt;&lt;/iframe&gt;</text:span></text:p>
      <text:h text:style-name="Heading_20_3" text:outline-level="3"><text:bookmark-start text:name="racisme.dans.le.metro"/>Racisme dans le métro<text:bookmark-end text:name="racisme.dans.le.metro"/></text:h>
      <text:p text:style-name="Text_20_body">
El actor y realizador <text:a xlink:type="simple" xlink:href="https://twitter.com/OlivierKISSITA">Olivier Kissita</text:a> acierta de lleno con ese corto para ilustrar la falta de solidez de los prejuicios sociales. Hacer un lugar al “<text:span text:style-name="Emphasis">otro</text:span>” en nuestra vida comporta los beneficios de poder ocupar un lugar junto a este <text:span text:style-name="Emphasis">otro</text:span> en esta misma vida. Y si no, júzgalo tú mism@ a partir de este vídeo:</text:p>
      <text:p text:style-name="Text_20_body"><text:span text:style-name="Source_20_Text">&lt;iframe width="420" height="315" src="http://www.youtube.com/embed/csE9yRNWkII?rel=0" frameborder="0" allowfullscreen&gt;&lt;/iframe&gt;</text:span></text:p>
      <text:h text:style-name="Heading_20_3" text:outline-level="3"><text:bookmark-start text:name="por.ser.ninas"/>Por ser niñas<text:bookmark-end text:name="por.ser.ninas"/></text:h>
      <text:p text:style-name="Text_20_body">
¿Cuál es el horizonte para miles de personas por el sólo hecho de haber nacido <text:span text:style-name="Emphasis">mujeres</text:span>?</text:p>
      <text:p text:style-name="Text_20_body">Durante el periodo 2007 a 2015, <text:a xlink:type="simple" xlink:href="http://plan-espana.org/">PLAN</text:a> viene publicando una serie de informes que analizan las distintas formas de discriminación y desigualdad que sufren las niñas en todo el mundo. PLAN destaca el acceso a la educación y el respeto de sus derechos como elemento clave para que las niñas puedan romper el círculo de la pobreza y convertirse en motor de desarrollo para sus sociedades.</text:p>
      <text:p text:style-name="Text_20_body"><text:span text:style-name="Source_20_Text">&lt;iframe width="420" height="315" src="http://www.youtube.com/embed/y4gVZWjAVBo?rel=0" frameborder="0" allowfullscreen&gt;&lt;/iframe&gt;</text:span></text:p>
      <text:h text:style-name="Heading_20_3" text:outline-level="3"><text:bookmark-start text:name="limites.de.cristal"/>Límites de cristal<text:bookmark-end text:name="limites.de.cristal"/></text:h>
      <text:p text:style-name="Text_20_body">
En los órganos de dirección de las principales empresas europeas, sólo hay una mujer por cada siete miembros. De alguna manera se hace patente un <text:span text:style-name="Emphasis">obstáculo invisible</text:span> muy resistente a los avances sociales que, en materia de igualdad entre las personas, decimos haber alcanzado.</text:p>
      <text:p text:style-name="Text_20_body"><text:span text:style-name="Source_20_Text">&lt;iframe width="420" height="315" src="http://www.youtube.com/embed/PP7wINZr1xg?rel=0" frameborder="0" allowfullscreen&gt;&lt;/iframe&gt;</text:span></text:p>
      <text:h text:style-name="Heading_20_3" text:outline-level="3"><text:bookmark-start text:name="one.billion.rising.short.film"/>One Billion Rising [Short Film]<text:bookmark-end text:name="one.billion.rising.short.film"/></text:h>
      <text:p text:style-name="Text_20_body">
Con motivo del <text:span text:style-name="Emphasis">Día Internacional de la Mujer Trabajadora</text:span>, ha estallado en la red un espectacular vídeo contra la violencia machista. Se trata de una llamada hecha para un gran acontecimiento mundial, que con el título <text:span text:style-name="Emphasis">One Billion Rising</text:span>, se llevó a cabo el 14 de febrero de 2013, con actos en todo el mundo. Este vídeo, que promueve el levantamiento de las mujeres de todas las culturas y países contra la violencia machista, ha sido compartido por cientos de miles de internautas. </text:p>
      <text:p text:style-name="Text_20_body"><text:span text:style-name="Source_20_Text">&lt;iframe width="420" height="315" src="http://www.youtube.com/embed/gl2AO-7Vlzk?rel=0" frameborder="0" allowfullscreen&gt;&lt;/iframe&gt;</text:span></text:p>
      <text:h text:style-name="Heading_20_3" text:outline-level="3"><text:bookmark-start text:name="tony.porterun.llamado.a.los.hombres"/>Tony Porter: un llamado a los hombres<text:bookmark-end text:name="tony.porterun.llamado.a.los.hombres"/></text:h>
      <text:p text:style-name="Text_20_body">
En TEDWomen, <text:span text:style-name="Strong_20_Emphasis">Tony Porter</text:span> hace un llamado a los hombres de todas partes a no “actuar como hombres”. Mediante historias conmovedoras de su propia vida, muestra cómo esta mentalidad, inculcada a tantos hombres y niños, puede llevar a los hombres a faltar el respeto, maltratar y abusar de las mujeres y entre sí. Su solución: liberarse del “kit de masculinidad”.</text:p>
      <text:p text:style-name="Text_20_body"><text:span text:style-name="Source_20_Text"> &lt;iframe src="http://embed.ted.com/talks/lang/es/tony_porter_a_call_to_men.html" width="560" height="315" frameborder="0" scrolling="no" webkitAllowFullScreen mozallowfullscreen allowFullScreen&gt;&lt;/iframe&gt;</text:span></text:p>
      <text:h text:style-name="Heading_20_3" text:outline-level="3"><text:bookmark-start text:name="kseniya.simonova.-.sand.animation.ukraine.s.got.talent"/>Kseniya Simonova - Sand Animation (Ukraine's Got Talent)<text:bookmark-end text:name="kseniya.simonova.-.sand.animation.ukraine.s.got.talent"/></text:h>
      <text:p text:style-name="Text_20_body">
 <text:span text:style-name="Strong_20_Emphasis">Kseniya Symonova</text:span> (1985) es una artista en animación en arena en Ucrania. Comenzó a dibujar en arena tras el colapso de su negocio como consecuencia de la crisis de crédito y menos de un año más tarde participó en el concurso Ukraine's Got Talent. Resultó ganadora del concurso en el 2009, construyendo una animación acerca de la vida en la Unión Soviética durante la Gran Guerra Patriótica contra el Tercer Reich en la Segunda Guerra Mundial [Fuente <text:a xlink:type="simple" xlink:href="http://es.wikipedia.org/wiki/Kseniya_Symonova">Wikipedia</text:a>]</text:p>
      <text:p text:style-name="Text_20_body"><text:span text:style-name="Source_20_Text">&lt;iframe width="420" height="315" src="http://www.youtube.com/embed/518XP8prwZo?rel=0" frameborder="0" allowfullscreen&gt;&lt;/iframe&gt;</text:span></text:p>
      <text:h text:style-name="Heading_20_3" text:outline-level="3"><text:bookmark-start text:name="indefension.aprendida"/>Indefensión aprendida<text:bookmark-end text:name="indefension.aprendida"/></text:h>
      <text:p text:style-name="Text_20_body">
El experimento que sigue demuestra cómo, al margen de las variables reales que estén actuando en ese momento y de la diferencia de oportunidades que socialmente puedan venir dadas a cada uno, una persona tiene la tendencia a sentirse limitada o inferior a otra cuando no da la talla. Este fenómeno se denomina <text:a xlink:type="simple" xlink:href="http://es.wikipedia.org/wiki/Indefensi%C3%B3n_aprendida"> indefensión aprendida</text:a> y vierte mucha luz para comprender la perspectiva de aquellos col • lectivos que se minusvaloran, que son menos valorados y que se encuentran en una franca situación de desequilibrio social. [<text:span text:style-name="Emphasis">Aportado por </text:span><text:a xlink:type="simple" xlink:href="http://www.linkedin.com/in/carmebove">Carme Bové</text:a>]</text:p>
      <text:p text:style-name="Text_20_body"><text:span text:style-name="Source_20_Text">&lt;iframe width="420" height="315" src="http://www.youtube.com/embed/OtB6RTJVqPM?rel=0" frameborder="0" allowfullscreen&gt;&lt;/iframe&gt;</text:span></text:p>
      <text:h text:style-name="Heading_20_3" text:outline-level="3"><text:bookmark-start text:name="sobre.la.indefension.aprendida"/>Sobre la indefensión aprendida<text:bookmark-end text:name="sobre.la.indefension.aprendida"/></text:h>
      <text:p text:style-name="Text_20_body">
Este vídeo complementa el anterior explicando los fundamentos científicos de la indefensión aprendida y con ejemplos de su manifestación en momentos críticos de la historia.</text:p>
      <text:p text:style-name="Text_20_body"><text:span text:style-name="Source_20_Text">&lt;iframe width="420" height="315" src="http://www.youtube.com/embed/Em4V6W74b1M?rel=0" frameborder="0" allowfullscreen&gt;&lt;/iframe&gt;</text:span></text:p>
      <text:h text:style-name="Heading_20_3" text:outline-level="3"><text:bookmark-start text:name="una.nina.de.5.anos.cree.que.las.empresas.nos.enganan.para.que.compremos.cosas.rosas"/>Una niña de 5 años cree que «las empresas nos engañan para que compremos cosas rosas»<text:bookmark-end text:name="una.nina.de.5.anos.cree.que.las.empresas.nos.enganan.para.que.compremos.cosas.rosas"/></text:h>
      <text:p text:style-name="Text_20_body">
 <text:span text:style-name="Strong_20_Emphasis"> Riley </text:span> se pregunta por qué todos los juguetes de niña son <text:span text:style-name="Emphasis"> rosa </text:span> y se muestra convencida de que las empresas «<text:span text:style-name="Emphasis"> nos engañan para comprar todo en este color </text:span>» . Ésta es una de las explicaciones que ofrece a su padre.</text:p>
      <text:p text:style-name="Text_20_body"><text:span text:style-name="Source_20_Text">&lt;iframe width="420" height="315" src="http://www.youtube.com/embed/NqNL3iNBcY4?rel=0" frameborder="0" allowfullscreen&gt;&lt;/iframe&gt;</text:span></text:p>
      <text:h text:style-name="Heading_20_3" text:outline-level="3"><text:bookmark-start text:name="una.respuesta.femenina.a.la.crisis.financiera.islandesa"/>Una respuesta femenina a la crisis financiera islandesa<text:bookmark-end text:name="una.respuesta.femenina.a.la.crisis.financiera.islandesa"/></text:h>
      <text:p text:style-name="Text_20_body">
Einstein dijo que la locura es hacer siempre las mismas cosas esperando que pasen cosas diferentes. <text:span text:style-name="Strong_20_Emphasis"> Halla Tomasdottir </text:span> llega a la conclusión de que este mundo se ha vuelto loco pues en medio de una crisis espectacular se apresura a recuperar las mismas cosas que le han llevado a esta situación. A partir de aquí plantea la necesidad de revisar los resultados conseguidos por un mundo uniforme de hombres, incorporando valores femeninos. “Las mujeres no son ni mejores ni peores que los hombres”, dice, “son diferentes y aportan cosas diferentes y necesarias en el momento actual”. Una ponencia deliciosa que no llega a los 10 '. [<text:span text:style-name="Emphasis">Aportado por </text:span> <text:a xlink:type="simple" xlink:href="http://www.linkedin.com/in/monicapagesc">Mònica Pagès</text:a>]</text:p>
      <text:p text:style-name="Text_20_body"><text:span text:style-name="Source_20_Text"> &lt;iframe src="http://embed.ted.com/talks/lang/es/halla_tomasdottir.html" width="560" height="315" frameborder="0" scrolling="no" webkitAllowFullScreen mozallowfullscreen allowFullScreen&gt;&lt;/iframe&gt;</text:span></text:p>
      <text:h text:style-name="Heading_20_3" text:outline-level="3"><text:bookmark-start text:name="dibujando.humor.para.el.cambio"/>Dibujando humor para el cambio<text:bookmark-end text:name="dibujando.humor.para.el.cambio"/></text:h>
      <text:p text:style-name="Text_20_body">
La caricaturista de Nueva York <text:span text:style-name="Strong_20_Emphasis"> Liza Donnelly </text:span> comparte su carpeta de dibujos sobre la vida moderna y habla sobre cómo el humor puede animar a las mujeres a cambiar las normas.</text:p>
      <text:p text:style-name="Text_20_body"><text:span text:style-name="Source_20_Text">&lt;iframe src="http://embed.ted.com/talks/lang/es/liza_donnelly_drawing_upon_humor_for_change.html" width="560" height="315" frameborder="0" scrolling="no" webkitAllowFullScreen mozallowfullscreen allowFullScreen&gt;&lt;/iframe&gt;</text:span></text:p>
      <text:h text:style-name="Heading_20_3" text:outline-level="3"><text:bookmark-start text:name="por.que.tenemos.tan.pocas.dirigentes.mujeres"/>¿Por qué tenemos tan pocas dirigentes mujeres?<text:bookmark-end text:name="por.que.tenemos.tan.pocas.dirigentes.mujeres"/></text:h>
      <text:p text:style-name="Text_20_body">
La directora de operaciones de <text:span text:style-name="Emphasis"> Facebook </text:span>, <text:span text:style-name="Strong_20_Emphasis"> Sheryl Sandberg </text:span>, analiza por qué llega a lo más alto de su profesión un porcentaje menor de mujeres que de hombres y ofrece tres grandes consejos a las mujeres que apunten a la alta dirección.[<text:span text:style-name="Emphasis">Aportado por </text:span> <text:a xlink:type="simple" xlink:href="http://www.linkedin.com/in/monicapagesc">Mònica Pagès</text:a>]</text:p>
      <text:p text:style-name="Text_20_body"><text:span text:style-name="Source_20_Text">&lt;iframe src="http://embed.ted.com/talks/lang/es/sheryl_sandberg_why_we_have_too_few_women_leaders.html" width="560" height="315" frameborder="0" scrolling="no" webkitAllowFullScreen mozallowfullscreen allowFullScreen&gt;&lt;/iframe&gt;</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