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ef21bc577e24b46df9402b42c3caac78.jpg"/>
  <manifest:file-entry manifest:media-type="image/jpeg" manifest:full-path="Pictures/0865d2e7399a14b77043e53af67b731e.jpg"/>
  <manifest:file-entry manifest:media-type="image/gif" manifest:full-path="Pictures/b626fd545478891feb83fc80509a93f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" text:anchor-type="as-char" draw:z-index="0" svg:width="5.2652083333333cm" svg:height="1.6404166666667cm"><draw:image xlink:href="Pictures/ef21bc577e24b46df9402b42c3caac78.jpg" xlink:type="simple" xlink:show="embed" xlink:actuate="onLoad"/></draw:frame></text:p>
      <text:p text:style-name="Text_20_body">
<draw:frame draw:style-name="medialeft" draw:name="" text:anchor-type="paragraph" draw:z-index="0" svg:width="3.4925cm" svg:height="4.1539583333333cm"><draw:image xlink:href="Pictures/0865d2e7399a14b77043e53af67b731e.jpg" xlink:type="simple" xlink:show="embed" xlink:actuate="onLoad"/></draw:frame>
<text:span text:style-name="Strong_20_Emphasis">Manel Muntada Colell</text:span> Licenciado en Psicología por la Universidad de Barcelona y Neuropsicólogo por la Facultad de Medicina de la Universidad Autónoma de Barcelona, es experto en planificación estratégica, desarrollo organizacional y dirección de equipos de alto rendimiento. Ha desempeñado funciones directivas y de coordinación metodológica en el sector público, privado y universitario, con experiencia contrastada como asesor, coach y formador de directivos en el ámbito de la administración pública (estatal, autonómica y local) y en el privado. Profesor del Instituto Nacional de Administraciones Públicas, en el Curso Superior de Directivos Locales y en el Curso Superior de Dirección de Recursos Humanos en las Administraciones Locales, en la materia de liderazgo y de gestión por competencias. Profesor en la Universidad Autónoma de Barcelona y en el Instituto Catalán de Ciencias Políticas y Sociales en materia de Liderazgo y Gobierno Relacional. En la actualidad desarrolla su labor de consultor con la marca profesional [<text:span text:style-name="Strong_20_Emphasis">cumClavis</text:span>] </text:p>
      <text:p text:style-name="Text_20_body"><text:a xlink:type="simple" xlink:href="mailto:manel@cumclavis.net">manel@cumclavis.net</text:a> | <text:a xlink:type="simple" xlink:href="http://blog.cumclavis.net/">blog.cumClavis</text:a> | <text:a xlink:type="simple" xlink:href="http://es.linkedin.com/in/manelmuntadacolell">Linkedin</text:a></text:p>
      <text:p text:style-name="Text_20_body">
Miembro de: </text:p>
      <text:p text:style-name="Text_20_body"><draw:a xlink:type="simple" xlink:href="http://consultoriaartesana.net"><draw:frame draw:style-name="media" draw:name="" text:anchor-type="as-char" draw:z-index="0" svg:width="5.2122916666667cm" svg:height="2.778125cm"><draw:image xlink:href="Pictures/b626fd545478891feb83fc80509a93f4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