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b937d7eab8a2b2fcc48a274a644fb5f4.jpg"/>
  <manifest:file-entry manifest:media-type="image/gif" manifest:full-path="Pictures/3b17d421691b2564ca94b38f99c1cd83.gif"/>
  <manifest:file-entry manifest:media-type="image/gif" manifest:full-path="Pictures/7b9ef13f74e76690fd0dca703ad7327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en.red"/>En Red<text:bookmark-end text:name="en.red"/></text:h>
      <text:p text:style-name="Text_20_body">
<draw:frame draw:style-name="medialeft" draw:name="" text:anchor-type="paragraph" draw:z-index="0" svg:width="5.5297916666667cm" svg:height="4.4185416666667cm"><draw:image xlink:href="Pictures/b937d7eab8a2b2fcc48a274a644fb5f4.jpg" xlink:type="simple" xlink:show="embed" xlink:actuate="onLoad"/></draw:frame> </text:p>
      <text:p text:style-name="Text_20_body">…</text:p>
      <text:p text:style-name="Text_20_body">…</text:p>
      <text:p text:style-name="Text_20_body"><text:a xlink:type="simple" xlink:href="http://es.wikipedia.org/wiki/Manifiesto_Cluetrain">Manifiesto Cluetrain</text:a></text:p>
      <text:h text:style-name="Heading_20_3" text:outline-level="3"><text:bookmark-start text:name="moby.the.void.pacific.choir.-.are.you.lost.in.the.world.like.me.official.video"/>Moby &amp; The Void Pacific Choir - Are You Lost In The World Like Me? (Official Video)<text:bookmark-end text:name="moby.the.void.pacific.choir.-.are.you.lost.in.the.world.like.me.official.video"/></text:h>
      <text:p text:style-name="Text_20_body">
<draw:frame draw:style-name="media" draw:name="" text:anchor-type="as-char" draw:z-index="0" svg:width="0.97895833333333cm" svg:height="1.031875cm"><draw:image xlink:href="Pictures/3b17d421691b2564ca94b38f99c1cd83.gif" xlink:type="simple" xlink:show="embed" xlink:actuate="onLoad"/></draw:frame></text:p>
      <text:p text:style-name="Text_20_body"><text:span text:style-name="Source_20_Text">&lt;div style="position:relative;height:0;padding-bottom:56.25%"&gt;&lt;iframe src="https://www.youtube.com/embed/VASywEuqFd8?ecver=2" width="420" height="315" frameborder="0" style="position:absolute;width:100%;height:100%;left:0" allowfullscreen&gt;&lt;/iframe&gt;&lt;/div&gt;</text:span></text:p>
      <text:h text:style-name="Heading_20_3" text:outline-level="3"><text:bookmark-start text:name="consejos.para.hacer.un.mapa.mental"/>10 Consejos para hacer un mapa mental<text:bookmark-end text:name="consejos.para.hacer.un.mapa.mental"/></text:h>
      <text:p text:style-name="Text_20_body">
<draw:frame draw:style-name="media" draw:name="" text:anchor-type="as-char" draw:z-index="0" svg:width="0.97895833333333cm" svg:height="1.031875cm"><draw:image xlink:href="Pictures/3b17d421691b2564ca94b38f99c1cd83.gif" xlink:type="simple" xlink:show="embed" xlink:actuate="onLoad"/></draw:frame></text:p>
      <text:p text:style-name="Text_20_body"><text:span text:style-name="Source_20_Text">&lt;iframe width="420" height="315" src="https://www.youtube.com/embed/QJekYAIentM" frameborder="0" allowfullscreen&gt;&lt;/iframe&gt;</text:span></text:p>
      <text:h text:style-name="Heading_20_3" text:outline-level="3"><text:bookmark-start text:name="un.informatico.en.la.oficina"/>Un informático en la oficina<text:bookmark-end text:name="un.informatico.en.la.oficina"/></text:h>
      <text:p text:style-name="Text_20_body"><draw:frame draw:style-name="media" draw:name="" text:anchor-type="as-char" draw:z-index="0" svg:width="0.97895833333333cm" svg:height="1.031875cm"><draw:image xlink:href="Pictures/3b17d421691b2564ca94b38f99c1cd83.gif" xlink:type="simple" xlink:show="embed" xlink:actuate="onLoad"/></draw:frame></text:p>
      <text:p text:style-name="Text_20_body"><text:span text:style-name="Source_20_Text">&lt;iframe width="420" height="315" src="https://www.youtube.com/embed/CNkklSTgw34" frameborder="0" allowfullscreen&gt;&lt;/iframe&gt;</text:span></text:p>
      <text:h text:style-name="Heading_20_3" text:outline-level="3"><text:bookmark-start text:name="asombroso.adivino.revela.su.don"/>Asombroso Adivino revela su 'Don'<text:bookmark-end text:name="asombroso.adivino.revela.su.don"/></text:h>
      <text:p text:style-name="Text_20_body">Este vídeo pone de relieve el alto grado de vulnerabilidad a la que nos expone la información que de nosotros hay en Internet. Muy interesante para ilustrar la idea del carácter <text:span text:style-name="Emphasis">des-localizado</text:span> del propósito y <text:span text:style-name="Emphasis">globalizado</text:span> de nuestra información en red.</text:p>
      <text:p text:style-name="Text_20_body">[Vía <text:a xlink:type="simple" xlink:href="http://es.linkedin.com/in/monicapagesc">Mònica Pagès</text:a>]</text:p>
      <text:p text:style-name="Text_20_body"><text:span text:style-name="Source_20_Text">&lt;iframe width="420" height="315" src="//www.youtube.com/embed/PZL1cHGPUxI" frameborder="0" allowfullscreen&gt;&lt;/iframe&gt;</text:span></text:p>
      <text:h text:style-name="Heading_20_3" text:outline-level="3"><text:bookmark-start text:name="inspirationday.2013.-.ricardo.lop"/>#InspirationDay 2013 - Ricardo Lop<text:bookmark-end text:name="inspirationday.2013.-.ricardo.lop"/></text:h>
      <text:p text:style-name="Text_20_body">
Además de divertido es toda una lección de emprendimiento, de comunicación, de atención integral al cliente y al proveedor, de “marketing de guerrilla”, de sabiduría desde la sencillez y de la potencia de Internet y las redes sociales. El mundo se nos ha quedado tan pequeño que hasta lo lugares pequeños se ven grandes.</text:p>
      <text:p text:style-name="Text_20_body">[Aportación de <text:a xlink:type="simple" xlink:href="http://josanlatorre.wordpress.com/">José Antonio Latorre</text:a>]</text:p>
      <text:p text:style-name="Text_20_body"><text:span text:style-name="Source_20_Text">&lt;iframe width="420" height="315" src="//www.youtube.com/embed/KqKphgnUJjk?rel=0" frameborder="0" allowfullscreen&gt;&lt;/iframe&gt;</text:span></text:p>
      <text:h text:style-name="Heading_20_3" text:outline-level="3"><text:bookmark-start text:name="in.plain.english"/>2.0 In plain english<text:bookmark-end text:name="in.plain.english"/></text:h>
      <text:p text:style-name="Text_20_body">
Los videos que siguen son muy útiles para dar a conocer las principales <text:span text:style-name="Strong_20_Emphasis">herramientas 2.0</text:span> que son utilizadas actualmente en las redes social a través de Internet. <text:a xlink:type="simple" xlink:href="http://www.commoncraft.com/">Common Craft</text:a> fue fundada en 2003 para apoyar a las empresas en aquellos aspectos técnicos relacionados con la gestión de comunidades en línea. [<text:span text:style-name="Emphasis">plain english</text:span> es un término genérico del inglés que hace referencia a aquella comunicación que pone el acento en la claridad y en la brevedad evitando el lenguaje técnico].</text:p>
      <text:p text:style-name="Text_20_body"><text:span text:style-name="Strong_20_Emphasis">REDES SOCIALES</text:span></text:p>
      <text:p text:style-name="Text_20_body"><text:span text:style-name="Source_20_Text">&lt;iframe width="420" height="315" src="http://www.youtube.com/embed/Jos7CADwzss?rel=0" frameborder="0" allowfullscreen&gt;&lt;/iframe&gt;</text:span></text:p>
      <text:p text:style-name="Text_20_body"><text:span text:style-name="Strong_20_Emphasis">TWITTER</text:span></text:p>
      <text:p text:style-name="Text_20_body"><text:span text:style-name="Source_20_Text">&lt;iframe width="420" height="315" src="http://www.youtube.com/embed/_8y79gnc35E?rel=0" frameborder="0" allowfullscreen&gt;&lt;/iframe&gt;</text:span></text:p>
      <text:p text:style-name="Text_20_body"><text:span text:style-name="Strong_20_Emphasis">WIKIS</text:span></text:p>
      <text:p text:style-name="Text_20_body"><text:span text:style-name="Source_20_Text">&lt;iframe width="420" height="315" src="http://www.youtube.com/embed/q8kcqpPcAKg?rel=0" frameborder="0" allowfullscreen&gt;&lt;/iframe&gt;</text:span></text:p>
      <text:p text:style-name="Text_20_body"><text:span text:style-name="Strong_20_Emphasis">BLOGS</text:span></text:p>
      <text:p text:style-name="Text_20_body"><text:span text:style-name="Source_20_Text">&lt;iframe width="420" height="315" src="http://www.youtube.com/embed/hrs8MGWhDhg?rel=0" frameborder="0" allowfullscreen&gt;&lt;/iframe&gt;</text:span></text:p>
      <text:p text:style-name="Text_20_body"><text:span text:style-name="Strong_20_Emphasis">RSS</text:span></text:p>
      <text:p text:style-name="Text_20_body"><text:span text:style-name="Source_20_Text">&lt;iframe width="420" height="315" src="http://www.youtube.com/embed/OtJhqhRJEI8?rel=0" frameborder="0" allowfullscreen&gt;&lt;/iframe&gt;</text:span></text:p>
      <text:h text:style-name="Heading_20_3" text:outline-level="3"><text:bookmark-start text:name="de.verdad.que.el.papel.no.es.necesario.ipad.vs.papel"/>De verdad que el papel no es necesario? [Ipad vs papel]<text:bookmark-end text:name="de.verdad.que.el.papel.no.es.necesario.ipad.vs.papel"/></text:h>
      <text:p text:style-name="Text_20_body">
Todavía hay camino por inventar. No todo está hecho en el campo de las App’s <draw:frame draw:style-name="media" draw:name="" text:anchor-type="as-char" draw:z-index="0" svg:width="0.396875cm" svg:height="0.396875cm"><draw:image xlink:href="Pictures/7b9ef13f74e76690fd0dca703ad7327b.gif" xlink:type="simple" xlink:show="embed" xlink:actuate="onLoad"/></draw:frame></text:p>
      <text:p text:style-name="Text_20_body"><text:span text:style-name="Source_20_Text">&lt;iframe width="420" height="315" src="http://www.youtube.com/embed/UR4mlLiyjYo?rel=0" frameborder="0" allowfullscreen&gt;&lt;/iframe&gt;</text:span></text:p>
      <text:h text:style-name="Heading_20_3" text:outline-level="3"><text:bookmark-start text:name="desconectar.para.conectar"/>Desconectar para conectar<text:bookmark-end text:name="desconectar.para.conectar"/></text:h>
      <text:p text:style-name="Text_20_body">
Este vídeo sirve para ilustrar la sustitución relacional a la que se dice que abocan las nuevas tecnologías de la comunicación pero también podría hallarse en el apartado “Comunicar” de esta wiki, porque sirve para reflexionar sobre el mensaje de complicidad y confianza que parece querer transmitir DTAC, actualmente el segundo proveedor más grande de telefonía móvil en Tailandia. Interesante lo que se transmite y bonita forma de hacerlo.</text:p>
      <text:p text:style-name="Text_20_body">[<text:span text:style-name="Emphasis">Vía</text:span><text:a xlink:type="simple" xlink:href="http://www.linkedin.com/pub/jordi-terrades-burniol/26/8b8/361"> Jordi Terrades</text:a> y <text:a xlink:type="simple" xlink:href="http://josanlatorre.wordpress.com/"> José A. Latorre</text:a>]</text:p>
      <text:p text:style-name="Text_20_body"><text:span text:style-name="Source_20_Text">&lt;iframe width="420" height="315" src="http://www.youtube.com/embed/5owVZEck5VY?rel=0" frameborder="0" allowfullscreen&gt;&lt;/iframe&gt;</text:span></text:p>
      <text:h text:style-name="Heading_20_3" text:outline-level="3"><text:bookmark-start text:name="did.you.know"/>Did you know?<text:bookmark-end text:name="did.you.know"/></text:h>
      <text:p text:style-name="Text_20_body">
Una recopilación impresionante de datos que dejan claro, entre otras muchas cosas, el crecimiento y la velocidad exponencial que imprimen los avances tecnológicos.</text:p>
      <text:p text:style-name="Text_20_body">[<text:span text:style-name="Emphasis">Vía</text:span><text:a xlink:type="simple" xlink:href="http://www.linkedin.com/pub/emma-gorgori/0/b70/65b">Emma Gorgori</text:a>]</text:p>
      <text:p text:style-name="Text_20_body"><text:span text:style-name="Source_20_Text">&lt;iframe width="420" height="315" src="http://www.youtube.com/embed/bktWx0JGbKU?rel=0" frameborder="0" allowfullscreen&gt;&lt;/iframe&gt;</text:span></text:p>
      <text:h text:style-name="Heading_20_3" text:outline-level="3"><text:bookmark-start text:name="thursday"/>Thursday<text:bookmark-end text:name="thursday"/></text:h>
      <text:p text:style-name="Text_20_body">
Este vídeo puede servir a la reflexión sobre el nivel de abducción al que conduce la vida digital que está conformando nuestra manera de hacer actual.</text:p>
      <text:p text:style-name="Text_20_body">[<text:span text:style-name="Emphasis">Vía</text:span> <text:a xlink:type="simple" xlink:href="http://www.dreig.eu/caparazón">Dolors Reig</text:a>]</text:p>
      <text:p text:style-name="Text_20_body"><text:span text:style-name="Source_20_Text">&lt;iframe width="420" height="315" src="http://www.youtube.com/embed/HQ1z0Zzqg5U?rel=0" frameborder="0" allowfullscreen&gt;&lt;/iframe&gt;</text:span></text:p>
      <text:h text:style-name="Heading_20_3" text:outline-level="3"><text:bookmark-start text:name="inbox"/>Inbox<text:bookmark-end text:name="inbox"/></text:h>
      <text:p text:style-name="Text_20_body">
El video que sigue es una bellísima metáfora del factor distintivo de las relaciones que se establecen a través de la Red, de cómo la barrera tecnológica permite, paradójicamente, aproximarse mucho más rápido y manifestarse progresivamente.</text:p>
      <text:p text:style-name="Text_20_body">[<text:span text:style-name="Emphasis">Vía</text:span>  <text:a xlink:type="simple" xlink:href="http://www.dreig.eu/caparazon/">Dolors Reig</text:a>]</text:p>
      <text:p text:style-name="Text_20_body"><text:span text:style-name="Source_20_Text">&lt;iframe width="420" height="315" src="http://www.youtube.com/embed/75wNgCo-BQM?rel=0" frameborder="0" allowfullscreen&gt;&lt;/iframe&gt;</text:span></text:p>
      <text:h text:style-name="Heading_20_3" text:outline-level="3"><text:bookmark-start text:name="el.ipad.de.papa"/>El ipad de papá<text:bookmark-end text:name="el.ipad.de.papa"/></text:h>
      <text:p text:style-name="Text_20_body">
Mientras están ambos alegremente en la cocina, una hija le pregunta a su padre,  si el ipad que le ha regalado le es útil, si le va bien … la respuesta del padre es sorprendente. ¿Una referencia a la impermeabilidad generacional?</text:p>
      <text:p text:style-name="Text_20_body"><text:span text:style-name="Source_20_Text">&lt;iframe width="420" height="315" src="http://www.youtube.com/embed/TtXWWRyJLPw?rel=0" frameborder="0" allowfullscreen&gt;&lt;/iframe&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