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5483ccc5fdcd961836dc00d3d673c9b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sobre.este.espacio"/>Sobre este espacio<text:bookmark-end text:name="sobre.este.espacio"/></text:h>
      <text:p text:style-name="Text_20_body"><draw:frame draw:style-name="mediaright" draw:name="" text:anchor-type="paragraph" draw:z-index="0" svg:width="4.3391666666667cm" svg:height="6.50875cm"><draw:image xlink:href="Pictures/5483ccc5fdcd961836dc00d3d673c9b0.jpg" xlink:type="simple" xlink:show="embed" xlink:actuate="onLoad"/></draw:frame>
La finalidad de este espacio es <text:span text:style-name="Strong_20_Emphasis">compartir información</text:span> documental sobre temas relacionados con el <text:span text:style-name="Emphasis">desarrollo organizativo</text:span> en forma de visionado: charlas, fragmentos de películas, anuncios, etc.</text:p>
      <text:p text:style-name="Text_20_body">En la columna de la izquierda encontrarás los diferentes temas que he identificado de momento. De manera continuada <text:span text:style-name="Strong_20_Emphasis">iré añadiendo temáticas e información</text:span> a medida que la vaya encontrando. </text:p>
      <text:p text:style-name="Text_20_body">
Verás que cada documento va precedido de una pequeña entrada que contextualiza el vídeo y facilita la intención con la que aconsejo que sea visionado.</text:p>
      <text:p text:style-name="Text_20_body">La gracia de este tipo de espacios radica en la <text:span text:style-name="Strong_20_Emphasis">reciprocidad</text:span>. Ya te puedes imaginar que cualquier aportación que hagas, ya sea material que recomiendes o una opinión sobre lo que has encontrado, será muy bien recibida. Para hacer estas aportaciones puedes utilizar los espacios de ”<text:span text:style-name="Emphasis">discusión</text:span>” que hay al final de cada página. </text:p>
      <text:p text:style-name="Text_20_body">Espero que te sea út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