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file-entry manifest:media-type="image/jpeg" manifest:full-path="Pictures/5d5d0102cc42deeded59da492c0aeded.jpg"/>
  <manifest:file-entry manifest:media-type="image/gif" manifest:full-path="Pictures/3b17d421691b2564ca94b38f99c1cd83.gif"/>
  <manifest:file-entry manifest:media-type="image/gif" manifest:full-path="Pictures/7b9ef13f74e76690fd0dca703ad7327b.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
      <text:h text:style-name="Heading_20_1" text:outline-level="1"><text:bookmark-start text:name="vivir.una.vida"/>Vivir una vida<text:bookmark-end text:name="vivir.una.vida"/></text:h>
      <text:p text:style-name="Text_20_body">
<draw:frame draw:style-name="medialeft" draw:name="" text:anchor-type="paragraph" draw:z-index="0" svg:width="3.9422916666667cm" svg:height="3.9422916666667cm"><draw:image xlink:href="Pictures/5d5d0102cc42deeded59da492c0aeded.jpg" xlink:type="simple" xlink:show="embed" xlink:actuate="onLoad"/></draw:frame>
<text:span text:style-name="Strong_20_Emphasis"> cómo </text:span><text:span text:style-name="Strong_20_Emphasis">calidad de vida</text:span>
</text:p>
      <text:h text:style-name="Heading_20_3" text:outline-level="3"><text:bookmark-start text:name="que.no.se.te.apague.la.luz"/>Que no se te apague la luz<text:bookmark-end text:name="que.no.se.te.apague.la.luz"/></text:h>
      <text:p text:style-name="Text_20_body">
Cada globo se convierte en polvo, en pequeñas chispas. Y de ellas nace una película, una oportunidad para compartir tiempo e ilusiones. La animación <text:span text:style-name="Emphasis">A Ballon For Ben</text:span> ha sido realizada por la compañía canadiense de teatros y cines Cineplex. La canción que suena es <text:span text:style-name="Emphasis">Everywhere</text:span> de Fleetwood Mac y está interpretada por Emily Patrick. El mensaje de fondo nos anima a priorizar lo que vale la pena de verdad.</text:p>
      <text:p text:style-name="Text_20_body">
<text:span text:style-name="Source_20_Text">&lt;div style="position:relative;height:0;padding-bottom:56.25%"&gt;&lt;iframe src="https://www.youtube.com/embed/yXL2xOQcih4?ecver=2" width="640" height="360" frameborder="0" style="position:absolute;width:100%;height:100%;left:0" allowfullscreen&gt;&lt;/iframe&gt;&lt;/div&gt;</text:span></text:p>
      <text:h text:style-name="Heading_20_3" text:outline-level="3"><text:bookmark-start text:name="aprender.a.vivir.contigo"/>Aprender a vivir contigo<text:bookmark-end text:name="aprender.a.vivir.contigo"/></text:h>
      <text:p text:style-name="Text_20_body">
<draw:frame draw:style-name="medialeft" draw:name="" text:anchor-type="paragraph" draw:z-index="0" svg:width="0.97895833333333cm" svg:height="1.031875cm"><draw:image xlink:href="Pictures/3b17d421691b2564ca94b38f99c1cd83.gif" xlink:type="simple" xlink:show="embed" xlink:actuate="onLoad"/></draw:frame></text:p>
      <text:p text:style-name="Text_20_body"><text:span text:style-name="Source_20_Text">&lt;iframe width="420" height="315" src="https://www.youtube.com/embed/GcXoRifGzyU" frameborder="0" allowfullscreen&gt;&lt;/iframe&gt;</text:span></text:p>
      <text:h text:style-name="Heading_20_3" text:outline-level="3"><text:bookmark-start text:name="lost.property"/>Lost Property<text:bookmark-end text:name="lost.property"/></text:h>
      <text:p text:style-name="Text_20_body">
<draw:frame draw:style-name="medialeft" draw:name="" text:anchor-type="paragraph" draw:z-index="0" svg:width="0.97895833333333cm" svg:height="1.031875cm"><draw:image xlink:href="Pictures/3b17d421691b2564ca94b38f99c1cd83.gif" xlink:type="simple" xlink:show="embed" xlink:actuate="onLoad"/></draw:frame><text:span text:style-name="Emphasis">Lost Property</text:span> es un cortometraje escrito y dirigido por Åsa Lucander . Cada día la oficina de objetos perdidos, un espacio lleno de encanto y de misterios, recibe la visita de una mujer que no encuentra nunca lo que busca. El empleado se esfuerza , sin éxito , para conseguir los objetos que ella le pide . El encuentro final entre los dos personajes ilustra que a veces tenemos más cerca de lo que parece lo que buscamos.</text:p>
      <text:p text:style-name="Text_20_body"><text:span text:style-name="Source_20_Text">&lt;iframe src="https://player.vimeo.com/video/146226360" width="420" height="315" frameborder="0" webkitallowfullscreen mozallowfullscreen allowfullscreen&gt;&lt;/iframe&gt;</text:span></text:p>
      <text:h text:style-name="Heading_20_3" text:outline-level="3"><text:bookmark-start text:name="the.present"/>The Present<text:bookmark-end text:name="the.present"/></text:h>
      <text:p text:style-name="Text_20_body">
<text:span text:style-name="Emphasis"> The Present </text:span>, es un cortometraje alemán creado y subido a internet por Jacob Frey, un alemán especialista en animación de personajes que lo ha llevado a cabo como parte de su tesis para la Academia de Cine de Banden -Württemberg, según explica él mismo en su <text:a xlink:type="simple" xlink:href="http://www.jacobfrey.de/">página web</text:a>.</text:p>
      <text:p text:style-name="Text_20_body">El cortometraje está basado en una tira cómica del ilustrador brasileño Fabio Koala publicada en Mentirinhas, una web de Brasil que comparte este tipo de ilustraciones, y cuenta la historia de un chico que juega a los videojuegos y que por los comentarios de su madre, no sale demasiado de casa. El pequeño recibe un perro como regalo y, en un principio, no parece demasiado interesado en el animal. Después todo cambia pero no te lo contamos. Lo mejor es mirar el vídeo, cuya historia seguro que te emociona.</text:p>
      <text:p text:style-name="Text_20_body"><text:span text:style-name="Source_20_Text">&lt;iframe src="https://player.vimeo.com/video/152985022" width="420" height="315" frameborder="0" webkitallowfullscreen mozallowfullscreen allowfullscreen&gt;&lt;/iframe&gt;</text:span></text:p>
      <text:h text:style-name="Heading_20_3" text:outline-level="3"><text:bookmark-start text:name="i.diots"/>I Diots<text:bookmark-end text:name="i.diots"/></text:h>
      <text:p text:style-name="Text_20_body">
Este video nos muestra -en clave de humor ácido- cómo basamos nuestra felicidad en cosas que no necesitamos y que se rigen por entidades que no controlamos. Está elaborado por la compañía de efectos audiovisuales BIG LAZY ROBOT y, aunque digan que se trata de un video promocional hecho para reírse de ellos mismos, el mensaje está claro: Todos tenemos un i-Diot dentro, del cual algunos sacan provecho.</text:p>
      <text:p text:style-name="Text_20_body"><text:span text:style-name="Source_20_Text">&lt;iframe src="//player.vimeo.com/video/79695097" width="420" height="315" frameborder="0" webkitallowfullscreen mozallowfullscreen allowfullscreen&gt;&lt;/iframe&gt;</text:span></text:p>
      <text:h text:style-name="Heading_20_3" text:outline-level="3"><text:bookmark-start text:name="manual.de.intrucciones.para.la.vida"/>Manual de intrucciones para la Vida<text:bookmark-end text:name="manual.de.intrucciones.para.la.vida"/></text:h>
      <text:p text:style-name="Text_20_body">
Este video refleja la dificultad para desviarse del orden preestablecido y orientar la propia vida a criterios personales que difieran del estándar. Pone de relieve las resistencias sociales a la innovación en los propios planteamientos y, de alguna manera, muestra la antesala de la resistencia a cualquier tipo de cambio.</text:p>
      <text:p text:style-name="Text_20_body"><text:span text:style-name="Source_20_Text">&lt;iframe width="420" height="315" src="//www.youtube.com/embed/AqHPlzMMi7s?rel=0" frameborder="0" allowfullscreen&gt;&lt;/iframe&gt;</text:span></text:p>
      <text:h text:style-name="Heading_20_3" text:outline-level="3"><text:bookmark-start text:name="bailamos"/>¿Bailamos?<text:bookmark-end text:name="bailamos"/></text:h>
      <text:p text:style-name="Text_20_body">
Este vídeo pone en evidencia de una manera sencilla la fragilidad de las convicciones que los adultos defendemos con tanta firmeza.</text:p>
      <text:p text:style-name="Text_20_body"><text:span text:style-name="Source_20_Text">&lt;iframe frameborder="0" width="420" height="315" src="http://www.dailymotion.com/embed/video/x14zoq1"&gt;&lt;/iframe&gt;&lt;br /&gt;&lt;a href="http://www.dailymotion.com/video/x14zoq1_bailamos_shortfilms" target="_blank"&gt;&lt;/a&gt;</text:span></text:p>
      <text:h text:style-name="Heading_20_3" text:outline-level="3"><text:bookmark-start text:name="barbara.ehrenreich.-.sonrie.o.muere"/>Barbara Ehrenreich - Sonríe o muere<text:bookmark-end text:name="barbara.ehrenreich.-.sonrie.o.muere"/></text:h>
      <text:p text:style-name="Text_20_body">
<text:a xlink:type="simple" xlink:href="http://es.wikipedia.org/wiki/Barbara_Ehrenreich">Barbara Ehrenreich</text:a> desmonta en este vídeo la teoría psicologista del pensamiento positivo. El mundo no se transforma en función de la idea que cada cual se haga de él. En cambio, pensar que es así, es una poderosa manera de evitar ciertas realidades por parte de los que manejan los hilos del poder y descargar esas responsabilidades en lo que cada uno prefiera pensar. Pensar en positivo es tan falaz como hacerlo en negativo y ambas maneras nos alejan del compromiso para articular el cambio. </text:p>
      <text:p text:style-name="Text_20_body">[Vía <text:a xlink:type="simple" xlink:href="http://molini.es/">Eugenio Moliní</text:a>]</text:p>
      <text:p text:style-name="Text_20_body"><text:span text:style-name="Source_20_Text">&lt;iframe width="420" height="315" src="//www.youtube.com/embed/CVMBljP80-4?rel=0" frameborder="0" allowfullscreen&gt;&lt;/iframe&gt;</text:span></text:p>
      <text:h text:style-name="Heading_20_3" text:outline-level="3"><text:bookmark-start text:name="muse.-.animals"/>Muse - Animals<text:bookmark-end text:name="muse.-.animals"/></text:h>
      <text:p text:style-name="Text_20_body">
“<text:a xlink:type="simple" xlink:href="http://www.marjoriekelly.com/books/owning-our-future/">Marjorie Kelly</text:a><text:span text:style-name="Strong_20_Emphasis">mentalidad extractiva</text:span></text:p>
      <text:p text:style-name="Text_20_body"><text:span text:style-name="Emphasis">Kelly</text:span><text:span text:style-name="Strong_20_Emphasis">mentalidad generativa</text:span>”</text:p>
      <text:p text:style-name="Text_20_body"><text:a xlink:type="simple" xlink:href="http://blog.cumclavis.net/2013/04/jekyll-vs-hyde.html"> Jekyll vs Hyde</text:a></text:p>
      <text:p text:style-name="Text_20_body">
Este video elaborado por <text:span text:style-name="Emphasis">Inês Freitas</text:span> y <text:span text:style-name="Emphasis">Miguel Mendes</text:span> es el ganador de un concurso para producir el vídeo musical de la canción <text:span text:style-name="Emphasis">Animals</text:span> [<text:span text:style-name="Emphasis">Muse</text:span>]</text:p>
      <text:p text:style-name="Text_20_body"><text:span text:style-name="Source_20_Text">&lt;iframe width="420" height="315" src="http://www.youtube.com/embed/tFG_5PBl2K8?rel=0" frameborder="0" allowfullscreen&gt;&lt;/iframe&gt;</text:span></text:p>
      <text:h text:style-name="Heading_20_3" text:outline-level="3"><text:bookmark-start text:name="mundo.pequeno"/>Mundo pequeño<text:bookmark-end text:name="mundo.pequeno"/></text:h>
      <text:p text:style-name="Text_20_body">
“No hay nada que tenga sentido más allá de lo que te haga feliz… se trata de pensar lo que quieres hacer realmente, y hacerlo…la vida en verdad es simple” Eso es lo que nos dice y nos demuestra Albert en este vídeo. El mensaje del visionado es potente, muy potente…</text:p>
      <text:p text:style-name="Text_20_body">[Vía <text:a xlink:type="simple" xlink:href="http://korapilatzen.com/">Asier Gallastegui</text:a>]</text:p>
      <text:p text:style-name="Text_20_body"><text:span text:style-name="Source_20_Text">&lt;iframe width="420" height="315" src="http://www.youtube.com/embed/BwfwF2PrtX8?rel=0" frameborder="0" allowfullscreen&gt;&lt;/iframe&gt;</text:span></text:p>
      <text:h text:style-name="Heading_20_3" text:outline-level="3"><text:bookmark-start text:name="usa.proteccion.solar"/>Usa protección solar<text:bookmark-end text:name="usa.proteccion.solar"/></text:h>
      <text:p text:style-name="Text_20_body">
La famosa columna de <text:span text:style-name="Strong_20_Emphasis">Maria Schmidt</text:span>, publicada el 1 de junio de 1997 en el <text:span text:style-name="Emphasis">Chicago Tribune</text:span>, convertida en videoclip por el director de cine <text:span text:style-name="Strong_20_Emphasis">Bazz Luhrmann</text:span>. Su título fue ”<text:span text:style-name="Emphasis">Advice, like youth, probably just wasted on the young</text:span>” pero se popularizó como ”<text:span text:style-name="Emphasis">Wear Sunscreen</text:span>”, <text:span text:style-name="Strong_20_Emphasis">“Usa protector solar”</text:span>. En ella se daban consejos sobre cómo aprovechar la vida y la juventud.</text:p>
      <text:p text:style-name="Text_20_body"><text:span text:style-name="Source_20_Text">&lt;iframe width="420" height="315" src="http://www.youtube.com/embed/vr74M5z36Xc?rel=0" frameborder="0" allowfullscreen&gt;&lt;/iframe&gt;</text:span></text:p>
      <text:h text:style-name="Heading_20_3" text:outline-level="3"><text:bookmark-start text:name="eve.enslerde.repente.mi.cuerpo"/>Eve Ensler:  De repente mi cuerpo<text:bookmark-end text:name="eve.enslerde.repente.mi.cuerpo"/></text:h>
      <text:p text:style-name="Text_20_body">
Impresionante testimonio de la relación entre la desconexión que tenemos con nuestro cuerpo y la desconexión paralela que se establece con el planeta. Toda una revelación la que <text:span text:style-name="Strong_20_Emphasis"> Eve Ensler </text:span> nos ofrece en este corta charla y una oportunidad privilegiada para pensar en ello.</text:p>
      <text:p text:style-name="Text_20_body"><text:span text:style-name="Source_20_Text"> &lt;iframe src="http://embed.ted.com/talks/lang/es/eve_ensler.html" width="560" height="315" frameborder="0" scrolling="no" webkitAllowFullScreen mozallowfullscreen allowFullScreen&gt;&lt;/iframe&gt;</text:span></text:p>
      <text:h text:style-name="Heading_20_3" text:outline-level="3"><text:bookmark-start text:name="humano"/>Humano<text:bookmark-end text:name="humano"/></text:h>
      <text:p text:style-name="Text_20_body">
Una magnífica y rápida recreación del contacto que el ser humano tiene con el planeta y el efecto devastador del progreso. Y es que una imagen vale más que mil palabras …</text:p>
      <text:p text:style-name="Text_20_body"><text:span text:style-name="Source_20_Text">&lt;iframe width="420" height="315" src="http://www.youtube.com/embed/7bat-rYih10?rel=0" frameborder="0" allowfullscreen&gt;&lt;/iframe&gt;</text:span></text:p>
      <text:h text:style-name="Heading_20_3" text:outline-level="3"><text:bookmark-start text:name="la.nina.que.silencio.al.mundo"/>La niña que silenció al mundo<text:bookmark-end text:name="la.nina.que.silencio.al.mundo"/></text:h>
      <text:p text:style-name="Text_20_body">
A la edad de 10 años, <text:span text:style-name="Strong_20_Emphasis">Severn Suzuki</text:span> fundó con un grupo de amigos, ECO [<text:span text:style-name="Emphasis">Environmental Childrens Organization</text:span>] en Vancouver [Canadá]. El 3 de junio de 1992 compareció junto con un grupo de niños pertenecientes a ECO [Vanessa Suttie, Morgan Geisler, Michelle Quigg] en la <text:span text:style-name="Strong_20_Emphasis">Conferencia de Medio Ambiente y Desarrollo</text:span> ”<text:span text:style-name="Emphasis">The Earth Summit</text:span>” celebrada por la ONU en Río de Janeiro. Lo que expuso a los líderes de todo el mundo es aún tremendamente actual.</text:p>
      <text:p text:style-name="Text_20_body">[<text:span text:style-name="Emphasis">Aportado por  Marta Díaz de Olarte</text:span>]</text:p>
      <text:p text:style-name="Text_20_body"><text:span text:style-name="Source_20_Text">&lt;iframe width="420" height="315" src="http://www.youtube.com/embed/Hhciwpc2yx0?rel=0" frameborder="0" allowfullscreen&gt;&lt;/iframe&gt;</text:span></text:p>
      <text:h text:style-name="Heading_20_3" text:outline-level="3"><text:bookmark-start text:name="placeres.de.la.vida.que.no.puedes.dejar.pasar"/>Placeres de la vida que no puedes dejar pasar<text:bookmark-end text:name="placeres.de.la.vida.que.no.puedes.dejar.pasar"/></text:h>
      <text:p text:style-name="Text_20_body">
Con este título tan sólo hace falta que le dediques unos instantes a este vídeo y puedas sacar tus propias conclusiones. Se puede llegar a pensar  que nos hemos dejado algo bueno por el camino…<draw:frame draw:style-name="media" draw:name="" text:anchor-type="as-char" draw:z-index="0" svg:width="0.396875cm" svg:height="0.396875cm"><draw:image xlink:href="Pictures/7b9ef13f74e76690fd0dca703ad7327b.gif" xlink:type="simple" xlink:show="embed" xlink:actuate="onLoad"/></draw:frame></text:p>
      <text:p text:style-name="Text_20_body">[Aportado por Marta Díaz de Olarte y por <text:a xlink:type="simple" xlink:href="http://paulinoetxebeste.blogspot.com.es">Paulino Etxebeste</text:a>]</text:p>
      <text:p text:style-name="Text_20_body"><text:span text:style-name="Source_20_Text">&lt;iframe width="420" height="315" src="http://www.youtube.com/embed/ShkfQjJsQX4?rel=0" frameborder="0" allowfullscreen&gt;&lt;/iframe&gt;</text:span></text:p>
      <text:h text:style-name="Heading_20_3" text:outline-level="3"><text:bookmark-start text:name="que.harias.si.no.existiera.el.dinero"/>Qué harías si no existiera  el dinero<text:bookmark-end text:name="que.harias.si.no.existiera.el.dinero"/></text:h>
      <text:p text:style-name="Text_20_body">¿Qué hacer? ¿Lo que queremos? ¿Lo que debemos? ¿Debemos enfocar nuestra vida a ganar dinero? ¿Tiene sentido que ganar dinero sea lo que oriente el resto de nuestros días? Este vídeo apunta respuestas. [El relato es de <text:a xlink:type="simple" xlink:href="http://es.wikipedia.org/wiki/Alan_Watts">Alan Watts</text:a>] </text:p>
      <text:p text:style-name="Text_20_body">[<text:span text:style-name="Emphasis">Via</text:span> <text:a xlink:type="simple" xlink:href="http://www.linkedin.com/pub/mar%C3%ADa-carrascal-rueda/11/aa3/68a">María Carrascal</text:a>]</text:p>
      <text:p text:style-name="Text_20_body"><text:span text:style-name="Source_20_Text">&lt;iframe width="420" height="315" src="//www.youtube.com/embed/UtMreUURG3A?rel=0" frameborder="0" allowfullscreen&gt;&lt;/iframe&gt;</text:span></text:p>
      <text:h text:style-name="Heading_20_3" text:outline-level="3"><text:bookmark-start text:name="intervencion.del.presidente.mujica.en.rio"/>Intervención del Presidente Mujica en Río<text:bookmark-end text:name="intervencion.del.presidente.mujica.en.rio"/></text:h>
      <text:p text:style-name="Text_20_body">Este vídeo corresponde a la intervención que hizo en <text:a xlink:type="simple" xlink:href="http://es.wikipedia.org/wiki/Jos% C3% A9_Mujica"> Pepe Mujica</text:a> [presidente de Uruguay], ante 139 países en la Cumbre de Desarrollo sostenible que se llevó a cabo en Río de Janeiro en 2012. Desde la humildad y sencillez que suele caracterizar a los sabios, advierte de que el enfoque de los llamados países desarrollados no conduce a nada bueno y recuerda cuál es la verdadera razón de ser y de hacer de las personas en este mundo. </text:p>
      <text:p text:style-name="Text_20_body"><text:span text:style-name="Source_20_Text">&lt;iframe width="420" height="315" src="http://www.youtube.com/embed/3cQgONgTupo?rel=0" frameborder="0" allowfullscreen&gt;&lt;/iframe&gt;</text:span></text:p>
      <text:h text:style-name="Heading_20_3" text:outline-level="3"><text:bookmark-start text:name="una.bici.cambia.el.mundo"/>Una bici cambia el mundo<text:bookmark-end text:name="una.bici.cambia.el.mundo"/></text:h>
      <text:p text:style-name="Text_20_body">
El vídeo que sigue habla de muchas cosas, por ejemplo de  cómo se ha de dar la posibilidad a que el futuro lo dibuje quien lo ha de habitar o de cómo ganar en calidad supone, entre otras muchas cosas más, recuperar espacios perdidos.</text:p>
      <text:p text:style-name="Text_20_body">[<text:span text:style-name="Emphasis">Vía</text:span>  <text:a xlink:type="simple" xlink:href="http://www.mcsolutions.es">Maite Coscolla</text:a>]</text:p>
      <text:p text:style-name="Text_20_body"><text:span text:style-name="Source_20_Text">&lt;iframe width="420" height="315" src="http://www.youtube.com/embed/wBo4lhog7Hs?rel=0" frameborder="0" allowfullscreen&gt;&lt;/iframe&gt;</text:span></text:p>
      <text:h text:style-name="Heading_20_3" text:outline-level="3"><text:bookmark-start text:name="la.gran.leccion.de.benjamin.button"/>La gran lección de Benjamin Button<text:bookmark-end text:name="la.gran.leccion.de.benjamin.button"/></text:h>
      <text:p text:style-name="Text_20_body">
Ésta es la lección que se desprende de la película ”<text:a xlink:type="simple" xlink:href="http://es.wikipedia.org/wiki/El_curioso_caso_de_Benjamin_Button">El curioso caso de Benjamin Button</text:a>” y que refleja los principales retos que se han de lograr en una vida. Es un fragmento muy breve pero intenso …</text:p>
      <text:p text:style-name="Text_20_body"><text:span text:style-name="Source_20_Text">&lt;iframe width="420" height="315" src="http://www.youtube.com/embed/kyhLraaX_9w?rel=0" frameborder="0" allowfullscreen&gt;&lt;/iframe&gt;</text:span></text:p>
      <text:h text:style-name="Heading_20_3" text:outline-level="3"><text:bookmark-start text:name="fragmento.de.pelicula.momoel.banco.del.tiempo.y.los.hombres.grises"/>Fragmento de película Momo: el Banco del Tiempo y los Hombres Grises<text:bookmark-end text:name="fragmento.de.pelicula.momoel.banco.del.tiempo.y.los.hombres.grises"/></text:h>
      <text:p text:style-name="Text_20_body">
<text:a xlink:type="simple" xlink:href="http://es.wikipedia.org/wiki/Momo_% 28novela% 29"> Momo</text:a> ha sido siempre clasificada como novela juvenil, sin embargo plantea temas que el mundo adulto todavía no ha resuelto. Este fragmento ilustra sobre las consecuencias de ciertas formas <text:span text:style-name="Emphasis">conocidas</text:span> de gestionar el tiempo en la calidad de vida.</text:p>
      <text:p text:style-name="Text_20_body"><text:span text:style-name="Source_20_Text">&lt;iframe width="420" height="315" src="http://www.youtube.com/embed/YnfS1uTm9KY?rel=0" frameborder="0" allowfullscreen&gt;&lt;/iframe&gt;</text:span></text:p>
      <text:h text:style-name="Heading_20_3" text:outline-level="3"><text:bookmark-start text:name="be.happy.aprende.a.ser.feliz.d"/>Be happy (aprende a ser feliz!! =D)<text:bookmark-end text:name="be.happy.aprende.a.ser.feliz.d"/></text:h>
      <text:p text:style-name="Text_20_body">
Y aquí un recordatorio que aunque parece simple no sobra. Interesante para elaborar un checklist y hacer repaso …</text:p>
      <text:p text:style-name="Text_20_body"><text:span text:style-name="Source_20_Text">&lt;iframe width="420" height="315" src="http://www.youtube.com/embed/SpbMt7ehgeo?rel=0" frameborder="0" allowfullscreen&gt;&lt;/iframe&gt;</text:span></text:p>
      <text:h text:style-name="Heading_20_3" text:outline-level="3"><text:bookmark-start text:name="matrix.-pastilla.roja.y.azul"/>Matrix -pastilla roja y azul-<text:bookmark-end text:name="matrix.-pastilla.roja.y.azul"/></text:h>
      <text:p text:style-name="Text_20_body">
<text:a xlink:type="simple" xlink:href="http://es.wikipedia.org/wiki/Matrix">Matrix</text:a> es una película poliédrica llena de múltiples significados. Lo que me atrajo de esta obra es su carácter <text:a xlink:type="simple" xlink:href="http://es.wikipedia.org/wiki/Demiurgo">gnóstico</text:a> de plantear dos mundos, el que interpretamos como real y que no es otra cosa que el espejismo en el que el sistema subyuga nuestros espíritu y al que nos encadena con trampas varias como el consumo o el confort. Y el mundo real absolutamente desconocido para nosotros y donde la vida se manifiesta con toda su potencia y realidad. El fragmento que sigue refleja el momento en el que el <text:a xlink:type="simple" xlink:href="http://es.wikipedia.org/wiki/Keanu_Reeves">protagonista</text:a> debe elegir entre un mundo u otro. El planteamiento de la elección es bello.</text:p>
      <text:p text:style-name="Text_20_body"><text:span text:style-name="Source_20_Text"> &lt;iframe width="420" height="315" src="http://www.youtube.com/embed/SJrkhNskaUs?rel=0" frameborder="0" allowfullscreen&gt;&lt;/iframe&gt;</text:span></text:p>
      <text:h text:style-name="Heading_20_3" text:outline-level="3"><text:bookmark-start text:name="la.felicidad.en.el.trabajo.ii"/>La felicidad en el trabajo II<text:bookmark-end text:name="la.felicidad.en.el.trabajo.ii"/></text:h>
      <text:p text:style-name="Text_20_body">
Y continuando con la relación de consejos prácticos, aquí tienes <text:span text:style-name="Strong_20_Emphasis">7</text:span> más: </text:p>
      <text:p text:style-name="Text_20_body"><text:span text:style-name="Source_20_Text">&lt;iframe width="420" height="315" src="http://www.youtube.com/embed/EUBzOzIVfLo?rel=0" frameborder="0" allowfullscreen&gt;&lt;/iframe&gt;</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