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51d7eea161304b7970902f7da6283e48.jpg"/>
  <manifest:file-entry manifest:media-type="image/gif" manifest:full-path="Pictures/7b9ef13f74e76690fd0dca703ad7327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trabajar"/>Trabajar<text:bookmark-end text:name="trabajar"/></text:h>
      <text:p text:style-name="Text_20_body">
<draw:frame draw:style-name="medialeft" draw:name="" text:anchor-type="paragraph" draw:z-index="0" svg:width="7.62cm" svg:height="4.365625cm"><draw:image xlink:href="Pictures/51d7eea161304b7970902f7da6283e48.jpg" xlink:type="simple" xlink:show="embed" xlink:actuate="onLoad"/></draw:frame></text:p>
      <text:p text:style-name="Text_20_body"><text:span text:style-name="Emphasis">La incapacidad para reconocer que la realidad de los demás está en pie de igualdad con la nuestra es, quizás, el defecto ético más básico y profundo de todos. [Martha C. Nussbaum]</text:span></text:p>
      <text:h text:style-name="Heading_20_3" text:outline-level="3"><text:bookmark-start text:name="necesitas.un.nuevo.trabajo"/>¿Necesitas un nuevo trabajo?<text:bookmark-end text:name="necesitas.un.nuevo.trabajo"/></text:h>
      <text:p text:style-name="Text_20_body">
A veces hay que tomar una seria decisión o eso es lo que nos sugiere <text:a xlink:type="simple" xlink:href="http://www.monster.com/">Monster.com</text:a> en este vídeo:</text:p>
      <text:p text:style-name="Text_20_body"><text:span text:style-name="Source_20_Text">&lt;iframe width="420" height="315" src="http://www.youtube.com/embed/ineomNgLcwg?rel=0" frameborder="0" allowfullscreen&gt;&lt;/iframe&gt;</text:span></text:p>
      <text:h text:style-name="Heading_20_3" text:outline-level="3"><text:bookmark-start text:name="all.work.and.all.play"/>All work and all play<text:bookmark-end text:name="all.work.and.all.play"/></text:h>
      <text:p text:style-name="Text_20_body">
La manera con la que trabajamos influye de manera determinante en el modelo de sociedad que tenemos. Hemos pues de  tener en cuenta los modelos que están introduciendo generaciones que tienen  otros valores en la relación trabajo-reconocimiento. Este vídeo es el resultado de un estudio realizado por <text:span text:style-name="Strong_20_Emphasis">Box1824</text:span>, [una empresa de investigación especializada en tendencias de comportamiento] y expone a la perfección el recorrido del modelo de trabajo a lo largo de los últimos 50 años. ¡Muy interesante!.</text:p>
      <text:p text:style-name="Text_20_body">[<text:span text:style-name="Emphasis">Vía</text:span> <text:a xlink:type="simple" xlink:href="http://www.josepmlozano.cat/Inici/tabid/173/language/es-ES/Default.aspx">Josep Mª. Lozano</text:a>]</text:p>
      <text:p text:style-name="Text_20_body"><text:span text:style-name="Source_20_Text">&lt;iframe width="420" height="315" src="http://www.youtube.com/embed/faYL6b4-vqQ?rel=0" frameborder="0" allowfullscreen&gt;&lt;/iframe&gt;</text:span></text:p>
      <text:h text:style-name="Heading_20_3" text:outline-level="3"><text:bookmark-start text:name="el.candidato"/>El Candidato<text:bookmark-end text:name="el.candidato"/></text:h>
      <text:p text:style-name="Text_20_body">
Sólo hay una manera de saber de verdad si alguien posee unas determinadas competencias y es comprobando si se dan de manera espontánea los comportamientos asociados a ellas. Aquí tenéis un ejemplo de lo que sería una selección “trabajada” y una forma de construir y refrescar  la cultura corporativa. Muy bueno además de divertido!</text:p>
      <text:p text:style-name="Text_20_body">[Vía <text:a xlink:type="simple" xlink:href="http://emana.net/?page_id=103">María Carrascal</text:a>]</text:p>
      <text:p text:style-name="Text_20_body"><text:span text:style-name="Source_20_Text">&lt;iframe width="420" height="315" src="http://www.youtube.com/embed/sZljaeISnQI?rel=0" frameborder="0" allowfullscreen&gt;&lt;/iframe&gt;</text:span></text:p>
      <text:h text:style-name="Heading_20_3" text:outline-level="3"><text:bookmark-start text:name="la.dureza.de.ciertos.trabajos"/>La dureza de ciertos trabajos<text:bookmark-end text:name="la.dureza.de.ciertos.trabajos"/></text:h>
      <text:p text:style-name="Text_20_body">
No hay que subestimar el valor que añade el trabajo de otros al éxito que obtiene una sola persona.</text:p>
      <text:p text:style-name="Text_20_body"><text:span text:style-name="Source_20_Text">&lt;iframe width="420" height="315" src="http://www.youtube.com/embed/RQ6jMxfLV_U?rel=0" frameborder="0" allowfullscreen&gt;&lt;/iframe&gt;</text:span></text:p>
      <text:h text:style-name="Heading_20_3" text:outline-level="3"><text:bookmark-start text:name="prescindibles"/>Prescindibles<text:bookmark-end text:name="prescindibles"/></text:h>
      <text:p text:style-name="Text_20_body">
Con sólo 3 minutos de duración, este corto dirigido por <text:span text:style-name="Strong_20_Emphasis">Juan Álvarez Lladós</text:span> cuenta una historia social y de recortes empresariales, donde la ética, los valores humanos y la elección tienen su protagonismo. Es sorprendente hasta la catarsis! <draw:frame draw:style-name="media" draw:name="" text:anchor-type="as-char" draw:z-index="0" svg:width="0.396875cm" svg:height="0.396875cm"><draw:image xlink:href="Pictures/7b9ef13f74e76690fd0dca703ad7327b.gif" xlink:type="simple" xlink:show="embed" xlink:actuate="onLoad"/></draw:frame></text:p>
      <text:p text:style-name="Text_20_body"><text:span text:style-name="Source_20_Text">&lt;iframe src="https://player.vimeo.com/video/46276890" width="420" height="315" frameborder="0" webkitallowfullscreen mozallowfullscreen allowfullscreen&gt;&lt;/iframe&gt;
&lt;p&gt;&lt;a href="https://vimeo.com/46276890"&gt;RECURSOS HUMANOS de Joan &amp;Aacute;lvarez&lt;/a&gt; from &lt;a href="https://vimeo.com/xavierpamies"&gt;Xavier P&amp;agrave;mies&lt;/a&gt; on &lt;a href="https://vimeo.com"&gt;Vimeo&lt;/a&gt;.&lt;/p&gt;&lt;/ifra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